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Unicode MS" svg:font-family="'Arial Unicode MS'" style:font-family-generic="system" style:font-pitch="variable"/>
    <style:font-face style:name="Arial Unicode MS1" svg:font-family="'Arial Unicode MS'"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Arial Unicode MS'"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automatic-styles>
    <style:style style:name="Таблиця4" style:family="table">
      <style:table-properties style:width="17.464cm" fo:margin-left="-0.482cm" table:align="left" style:writing-mode="lr-tb"/>
    </style:style>
    <style:style style:name="Таблиця4.A" style:family="table-column">
      <style:table-column-properties style:column-width="6.904cm"/>
    </style:style>
    <style:style style:name="Таблиця4.B" style:family="table-column">
      <style:table-column-properties style:column-width="2.94cm"/>
    </style:style>
    <style:style style:name="Таблиця4.C" style:family="table-column">
      <style:table-column-properties style:column-width="7.62cm"/>
    </style:style>
    <style:style style:name="Таблиця4.1" style:family="table-row">
      <style:table-row-properties style:min-row-height="0.661cm" fo:keep-together="auto"/>
    </style:style>
    <style:style style:name="Таблиця4.A1" style:family="table-cell">
      <style:table-cell-properties style:vertical-align="top" fo:padding-left="0.191cm" fo:padding-right="0.191cm" fo:padding-top="0cm" fo:padding-bottom="0cm" fo:border="0.5pt solid #000000" style:writing-mode="lr-tb"/>
    </style:style>
    <style:style style:name="Таблиця4.2" style:family="table-row">
      <style:table-row-properties style:min-row-height="0.556cm" fo:keep-together="auto"/>
    </style:style>
    <style:style style:name="Таблиця4.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я4.4" style:family="table-row">
      <style:table-row-properties style:min-row-height="0.893cm" fo:keep-together="auto"/>
    </style:style>
    <style:style style:name="Таблиця4.A15"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я4.B15"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я5" style:family="table">
      <style:table-properties style:width="16.833cm" fo:margin-left="-0.252cm" table:align="left" style:writing-mode="lr-tb"/>
    </style:style>
    <style:style style:name="Таблиця5.A" style:family="table-column">
      <style:table-column-properties style:column-width="5.794cm"/>
    </style:style>
    <style:style style:name="Таблиця5.B" style:family="table-column">
      <style:table-column-properties style:column-width="5.648cm"/>
    </style:style>
    <style:style style:name="Таблиця5.C" style:family="table-column">
      <style:table-column-properties style:column-width="5.39cm"/>
    </style:style>
    <style:style style:name="Таблиця5.1" style:family="table-row">
      <style:table-row-properties fo:keep-together="auto"/>
    </style:style>
    <style:style style:name="Таблиця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я5.C1" style:family="table-cell">
      <style:table-cell-properties style:vertical-align="top" fo:padding-left="0.191cm" fo:padding-right="0.191cm" fo:padding-top="0cm" fo:padding-bottom="0cm" fo:border="0.5pt solid #000000" style:writing-mode="lr-tb"/>
    </style:style>
    <style:style style:name="Таблиця6" style:family="table">
      <style:table-properties style:width="16.799cm" table:align="left" style:writing-mode="lr-tb"/>
    </style:style>
    <style:style style:name="Таблиця6.A" style:family="table-column">
      <style:table-column-properties style:column-width="8.89cm"/>
    </style:style>
    <style:style style:name="Таблиця6.B" style:family="table-column">
      <style:table-column-properties style:column-width="3.942cm"/>
    </style:style>
    <style:style style:name="Таблиця6.C" style:family="table-column">
      <style:table-column-properties style:column-width="3.967cm"/>
    </style:style>
    <style:style style:name="Таблиця6.1" style:family="table-row">
      <style:table-row-properties fo:keep-together="auto"/>
    </style:style>
    <style:style style:name="Таблиця6.A1" style:family="table-cell">
      <style:table-cell-properties style:vertical-align="top" fo:padding="0.097cm" fo:border-left="0.1pt solid #000000" fo:border-right="none" fo:border-top="0.1pt solid #000000" fo:border-bottom="0.1pt solid #000000" style:writing-mode="lr-tb"/>
    </style:style>
    <style:style style:name="Таблиця6.C1" style:family="table-cell">
      <style:table-cell-properties style:vertical-align="top" fo:padding="0.097cm" fo:border="0.1pt solid #000000" style:writing-mode="lr-tb"/>
    </style:style>
    <style:style style:name="Таблиця6.A2" style:family="table-cell">
      <style:table-cell-properties style:vertical-align="top" fo:padding="0.097cm" fo:border-left="0.1pt solid #000000" fo:border-right="none" fo:border-top="none" fo:border-bottom="0.1pt solid #000000" style:writing-mode="lr-tb"/>
    </style:style>
    <style:style style:name="Таблиця6.C2" style:family="table-cell">
      <style:table-cell-properties style:vertical-align="top" fo:padding="0.097cm" fo:border-left="0.1pt solid #000000" fo:border-right="0.1pt solid #000000" fo:border-top="none" fo:border-bottom="0.1pt solid #000000" style:writing-mode="lr-tb"/>
    </style:style>
    <style:style style:name="Таблиця7" style:family="table">
      <style:table-properties style:width="16.78cm" table:align="left" style:writing-mode="lr-tb"/>
    </style:style>
    <style:style style:name="Таблиця7.A" style:family="table-column">
      <style:table-column-properties style:column-width="8.752cm"/>
    </style:style>
    <style:style style:name="Таблиця7.B" style:family="table-column">
      <style:table-column-properties style:column-width="4.001cm"/>
    </style:style>
    <style:style style:name="Таблиця7.C" style:family="table-column">
      <style:table-column-properties style:column-width="4.027cm"/>
    </style:style>
    <style:style style:name="Таблиця7.1" style:family="table-row">
      <style:table-row-properties fo:keep-together="auto"/>
    </style:style>
    <style:style style:name="Таблиця7.A1" style:family="table-cell">
      <style:table-cell-properties style:vertical-align="top" fo:padding="0.097cm" fo:border-left="0.1pt solid #000000" fo:border-right="none" fo:border-top="0.1pt solid #000000" fo:border-bottom="0.1pt solid #000000" style:writing-mode="lr-tb"/>
    </style:style>
    <style:style style:name="Таблиця7.C1" style:family="table-cell">
      <style:table-cell-properties style:vertical-align="top" fo:padding="0.097cm" fo:border="0.1pt solid #000000" style:writing-mode="lr-tb"/>
    </style:style>
    <style:style style:name="Таблиця7.A2" style:family="table-cell">
      <style:table-cell-properties style:vertical-align="top" fo:padding="0.097cm" fo:border-left="0.1pt solid #000000" fo:border-right="none" fo:border-top="none" fo:border-bottom="0.1pt solid #000000" style:writing-mode="lr-tb"/>
    </style:style>
    <style:style style:name="Таблиця7.C2" style:family="table-cell">
      <style:table-cell-properties style:vertical-align="top" fo:padding="0.097cm" fo:border-left="0.1pt solid #000000" fo:border-right="0.1pt solid #000000" fo:border-top="none" fo:border-bottom="0.1pt solid #000000" style:writing-mode="lr-tb"/>
    </style:style>
    <style:style style:name="Таблиця8" style:family="table">
      <style:table-properties style:width="16.833cm" fo:margin-left="-0.252cm" table:align="left" style:writing-mode="lr-tb"/>
    </style:style>
    <style:style style:name="Таблиця8.A" style:family="table-column">
      <style:table-column-properties style:column-width="6.376cm"/>
    </style:style>
    <style:style style:name="Таблиця8.B" style:family="table-column">
      <style:table-column-properties style:column-width="5.08cm"/>
    </style:style>
    <style:style style:name="Таблиця8.C" style:family="table-column">
      <style:table-column-properties style:column-width="5.376cm"/>
    </style:style>
    <style:style style:name="Таблиця8.1" style:family="table-row">
      <style:table-row-properties fo:keep-together="auto"/>
    </style:style>
    <style:style style:name="Таблиця8.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я8.C1" style:family="table-cell">
      <style:table-cell-properties style:vertical-align="top" fo:padding-left="0.191cm" fo:padding-right="0.191cm" fo:padding-top="0cm" fo:padding-bottom="0cm" fo:border="0.5pt solid #000000" style:writing-mode="lr-tb"/>
    </style:style>
    <style:style style:name="Таблиця9" style:family="table">
      <style:table-properties style:width="16.798cm" table:align="left" style:writing-mode="lr-tb"/>
    </style:style>
    <style:style style:name="Таблиця9.A" style:family="table-column">
      <style:table-column-properties style:column-width="9.753cm"/>
    </style:style>
    <style:style style:name="Таблиця9.B" style:family="table-column">
      <style:table-column-properties style:column-width="3.5cm"/>
    </style:style>
    <style:style style:name="Таблиця9.C" style:family="table-column">
      <style:table-column-properties style:column-width="3.545cm"/>
    </style:style>
    <style:style style:name="Таблиця9.1" style:family="table-row">
      <style:table-row-properties fo:keep-together="auto"/>
    </style:style>
    <style:style style:name="Таблиця9.A1" style:family="table-cell">
      <style:table-cell-properties style:vertical-align="top" fo:padding="0.097cm" fo:border-left="0.1pt solid #000000" fo:border-right="none" fo:border-top="0.1pt solid #000000" fo:border-bottom="0.1pt solid #000000" style:writing-mode="lr-tb"/>
    </style:style>
    <style:style style:name="Таблиця9.C1" style:family="table-cell">
      <style:table-cell-properties style:vertical-align="top" fo:padding="0.097cm" fo:border="0.1pt solid #000000" style:writing-mode="lr-tb"/>
    </style:style>
    <style:style style:name="Таблиця9.A2" style:family="table-cell">
      <style:table-cell-properties style:vertical-align="top" fo:padding="0.097cm" fo:border-left="0.1pt solid #000000" fo:border-right="none" fo:border-top="none" fo:border-bottom="0.1pt solid #000000" style:writing-mode="lr-tb"/>
    </style:style>
    <style:style style:name="Таблиця9.C2" style:family="table-cell">
      <style:table-cell-properties style:vertical-align="top" fo:padding="0.097cm" fo:border-left="0.1pt solid #000000" fo:border-right="0.1pt solid #000000" fo:border-top="none" fo:border-bottom="0.1pt solid #000000" style:writing-mode="lr-tb"/>
    </style:style>
    <style:style style:name="Таблиця10" style:family="table">
      <style:table-properties style:width="16.799cm" table:align="left" style:writing-mode="lr-tb"/>
    </style:style>
    <style:style style:name="Таблиця10.A" style:family="table-column">
      <style:table-column-properties style:column-width="11.044cm"/>
    </style:style>
    <style:style style:name="Таблиця10.B" style:family="table-column">
      <style:table-column-properties style:column-width="2.958cm"/>
    </style:style>
    <style:style style:name="Таблиця10.C" style:family="table-column">
      <style:table-column-properties style:column-width="2.798cm"/>
    </style:style>
    <style:style style:name="Таблиця10.1" style:family="table-row">
      <style:table-row-properties fo:keep-together="auto"/>
    </style:style>
    <style:style style:name="Таблиця10.A1" style:family="table-cell">
      <style:table-cell-properties style:vertical-align="top" fo:padding="0.097cm" fo:border-left="0.1pt solid #000000" fo:border-right="none" fo:border-top="0.1pt solid #000000" fo:border-bottom="0.1pt solid #000000" style:writing-mode="lr-tb"/>
    </style:style>
    <style:style style:name="Таблиця10.C1" style:family="table-cell">
      <style:table-cell-properties style:vertical-align="top" fo:padding="0.097cm" fo:border="0.1pt solid #000000" style:writing-mode="lr-tb"/>
    </style:style>
    <style:style style:name="Таблиця10.A2" style:family="table-cell">
      <style:table-cell-properties style:vertical-align="top" fo:padding="0.097cm" fo:border-left="0.1pt solid #000000" fo:border-right="none" fo:border-top="none" fo:border-bottom="0.1pt solid #000000" style:writing-mode="lr-tb"/>
    </style:style>
    <style:style style:name="Таблиця10.C2" style:family="table-cell">
      <style:table-cell-properties style:vertical-align="top" fo:padding="0.097cm" fo:border-left="0.1pt solid #000000" fo:border-right="0.1pt solid #000000" fo:border-top="none" fo:border-bottom="0.1pt solid #000000" style:writing-mode="lr-tb"/>
    </style:style>
    <style:style style:name="Таблиця11" style:family="table">
      <style:table-properties style:width="17.048cm" table:align="left" style:writing-mode="lr-tb"/>
    </style:style>
    <style:style style:name="Таблиця11.A" style:family="table-column">
      <style:table-column-properties style:column-width="11.502cm"/>
    </style:style>
    <style:style style:name="Таблиця11.B" style:family="table-column">
      <style:table-column-properties style:column-width="2.75cm"/>
    </style:style>
    <style:style style:name="Таблиця11.C" style:family="table-column">
      <style:table-column-properties style:column-width="2.796cm"/>
    </style:style>
    <style:style style:name="Таблиця11.1" style:family="table-row">
      <style:table-row-properties fo:keep-together="auto"/>
    </style:style>
    <style:style style:name="Таблиця11.A1" style:family="table-cell">
      <style:table-cell-properties style:vertical-align="top" fo:padding="0.097cm" fo:border-left="0.1pt solid #000000" fo:border-right="none" fo:border-top="0.1pt solid #000000" fo:border-bottom="0.1pt solid #000000" style:writing-mode="lr-tb"/>
    </style:style>
    <style:style style:name="Таблиця11.C1" style:family="table-cell">
      <style:table-cell-properties style:vertical-align="top" fo:padding="0.097cm" fo:border="0.1pt solid #000000" style:writing-mode="lr-tb"/>
    </style:style>
    <style:style style:name="Таблиця11.A2" style:family="table-cell">
      <style:table-cell-properties style:vertical-align="top" fo:padding="0.097cm" fo:border-left="0.1pt solid #000000" fo:border-right="none" fo:border-top="none" fo:border-bottom="0.1pt solid #000000" style:writing-mode="lr-tb"/>
    </style:style>
    <style:style style:name="Таблиця11.C2" style:family="table-cell">
      <style:table-cell-properties style:vertical-align="top" fo:padding="0.097cm" fo:border-left="0.1pt solid #000000" fo:border-right="0.1pt solid #000000" fo:border-top="none" fo:border-bottom="0.1pt solid #000000" style:writing-mode="lr-tb"/>
    </style:style>
    <style:style style:name="Таблиця11.A4" style:family="table-cell">
      <style:table-cell-properties style:vertical-align="top" fo:padding="0.097cm" fo:border-left="0.1pt solid #000000" fo:border-right="none" fo:border-top="none" fo:border-bottom="0.5pt solid #000000" style:writing-mode="lr-tb"/>
    </style:style>
    <style:style style:name="Таблиця11.C4" style:family="table-cell">
      <style:table-cell-properties style:vertical-align="top" fo:padding="0.097cm" fo:border-left="0.1pt solid #000000" fo:border-right="0.1pt solid #000000" fo:border-top="none" fo:border-bottom="0.5pt solid #000000" style:writing-mode="lr-tb"/>
    </style:style>
    <style:style style:name="Таблиця11.5" style:family="table-row">
      <style:table-row-properties style:min-row-height="0.788cm" fo:keep-together="auto"/>
    </style:style>
    <style:style style:name="Таблиця11.A5" style:family="table-cell">
      <style:table-cell-properties style:vertical-align="top" fo:padding="0.097cm" fo:border="0.5pt solid #000000" style:writing-mode="lr-tb"/>
    </style:style>
    <style:style style:name="Таблиця11.A6" style:family="table-cell">
      <style:table-cell-properties style:vertical-align="top" fo:padding="0.097cm" fo:border-left="none" fo:border-right="none" fo:border-top="0.5pt solid #000000" fo:border-bottom="0.5pt solid #000000" style:writing-mode="lr-tb"/>
    </style:style>
    <style:style style:name="Таблиця11.A8" style:family="table-cell">
      <style:table-cell-properties style:vertical-align="top" fo:padding="0.097cm" fo:border-left="0.1pt solid #000000" fo:border-right="none" fo:border-top="0.5pt solid #000000" fo:border-bottom="0.1pt solid #000000" style:writing-mode="lr-tb"/>
    </style:style>
    <style:style style:name="Таблиця11.C8" style:family="table-cell">
      <style:table-cell-properties style:vertical-align="top" fo:padding="0.097cm" fo:border-left="0.1pt solid #000000" fo:border-right="0.1pt solid #000000" fo:border-top="0.5pt solid #000000" fo:border-bottom="0.1pt solid #000000" style:writing-mode="lr-tb"/>
    </style:style>
    <style:style style:name="Таблиця12" style:family="table">
      <style:table-properties style:width="17.048cm" table:align="left" style:writing-mode="lr-tb"/>
    </style:style>
    <style:style style:name="Таблиця12.A" style:family="table-column">
      <style:table-column-properties style:column-width="10.753cm"/>
    </style:style>
    <style:style style:name="Таблиця12.B" style:family="table-column">
      <style:table-column-properties style:column-width="3.249cm"/>
    </style:style>
    <style:style style:name="Таблиця12.C" style:family="table-column">
      <style:table-column-properties style:column-width="3.046cm"/>
    </style:style>
    <style:style style:name="Таблиця12.1" style:family="table-row">
      <style:table-row-properties fo:keep-together="auto"/>
    </style:style>
    <style:style style:name="Таблиця12.A1" style:family="table-cell">
      <style:table-cell-properties style:vertical-align="top" fo:padding="0.097cm" fo:border-left="0.1pt solid #000000" fo:border-right="none" fo:border-top="0.1pt solid #000000" fo:border-bottom="0.1pt solid #000000" style:writing-mode="lr-tb"/>
    </style:style>
    <style:style style:name="Таблиця12.C1" style:family="table-cell">
      <style:table-cell-properties style:vertical-align="top" fo:padding="0.097cm" fo:border="0.1pt solid #000000" style:writing-mode="lr-tb"/>
    </style:style>
    <style:style style:name="Таблиця12.A2" style:family="table-cell">
      <style:table-cell-properties style:vertical-align="top" fo:padding="0.097cm" fo:border-left="0.1pt solid #000000" fo:border-right="none" fo:border-top="none" fo:border-bottom="0.1pt solid #000000" style:writing-mode="lr-tb"/>
    </style:style>
    <style:style style:name="Таблиця12.C2" style:family="table-cell">
      <style:table-cell-properties style:vertical-align="top" fo:padding="0.097cm" fo:border-left="0.1pt solid #000000" fo:border-right="0.1pt solid #000000" fo:border-top="none" fo:border-bottom="0.1pt solid #000000" style:writing-mode="lr-tb"/>
    </style:style>
    <style:style style:name="Таблиця13" style:family="table">
      <style:table-properties style:width="17.05cm" fo:margin-left="-0.032cm" table:align="left" style:writing-mode="lr-tb"/>
    </style:style>
    <style:style style:name="Таблиця13.A" style:family="table-column">
      <style:table-column-properties style:column-width="10.77cm"/>
    </style:style>
    <style:style style:name="Таблиця13.B" style:family="table-column">
      <style:table-column-properties style:column-width="3.242cm"/>
    </style:style>
    <style:style style:name="Таблиця13.C" style:family="table-column">
      <style:table-column-properties style:column-width="3.037cm"/>
    </style:style>
    <style:style style:name="Таблиця13.1" style:family="table-row">
      <style:table-row-properties fo:keep-together="auto"/>
    </style:style>
    <style:style style:name="Таблиця13.A1" style:family="table-cell">
      <style:table-cell-properties style:vertical-align="top" fo:padding="0.097cm" fo:border-left="0.1pt solid #000000" fo:border-right="none" fo:border-top="0.1pt solid #000000" fo:border-bottom="0.1pt solid #000000" style:writing-mode="lr-tb"/>
    </style:style>
    <style:style style:name="Таблиця13.C1" style:family="table-cell">
      <style:table-cell-properties style:vertical-align="top" fo:padding="0.097cm" fo:border="0.1pt solid #000000" style:writing-mode="lr-tb"/>
    </style:style>
    <style:style style:name="Таблиця13.A2" style:family="table-cell">
      <style:table-cell-properties style:vertical-align="top" fo:padding="0.097cm" fo:border-left="0.1pt solid #000000" fo:border-right="none" fo:border-top="none" fo:border-bottom="0.1pt solid #000000" style:writing-mode="lr-tb"/>
    </style:style>
    <style:style style:name="Таблиця13.C2" style:family="table-cell">
      <style:table-cell-properties style:vertical-align="top" fo:padding="0.097cm" fo:border-left="0.1pt solid #000000" fo:border-right="0.1pt solid #000000" fo:border-top="none" fo:border-bottom="0.1pt solid #000000" style:writing-mode="lr-tb"/>
    </style:style>
    <style:style style:name="P1" style:family="paragraph" style:parent-style-name="Standard">
      <style:paragraph-properties fo:margin-top="0cm" fo:margin-bottom="0.212cm" style:contextual-spacing="false" style:line-height-at-least="0.176cm" fo:text-align="justify" style:justify-single-word="false">
        <style:tab-stops>
          <style:tab-stop style:position="-1.005cm"/>
        </style:tab-stops>
      </style:paragraph-properties>
      <style:text-properties officeooo:paragraph-rsid="0007ed68"/>
    </style:style>
    <style:style style:name="P2" style:family="paragraph" style:parent-style-name="Standard">
      <style:paragraph-properties fo:margin-left="-0.37cm" fo:margin-right="0cm" fo:margin-top="0cm" fo:margin-bottom="0.212cm" style:contextual-spacing="false" style:line-height-at-least="0.176cm" fo:text-align="justify" style:justify-single-word="false" fo:text-indent="0cm" style:auto-text-indent="false">
        <style:tab-stops>
          <style:tab-stop style:position="-1.005cm"/>
        </style:tab-stops>
      </style:paragraph-properties>
      <style:text-properties officeooo:paragraph-rsid="0007ed68"/>
    </style:style>
    <style:style style:name="P3" style:family="paragraph" style:parent-style-name="Standard" style:list-style-name="WW8Num1">
      <style:paragraph-properties fo:margin-left="0cm" fo:margin-right="0.318cm" fo:margin-top="0cm" fo:margin-bottom="0.212cm" style:contextual-spacing="false" style:line-height-at-least="0.176cm" fo:text-align="justify" style:justify-single-word="false" fo:text-indent="0cm" style:auto-text-indent="false"/>
      <style:text-properties officeooo:paragraph-rsid="0007ed68"/>
    </style:style>
    <style:style style:name="P4" style:family="paragraph" style:parent-style-name="Standard">
      <style:paragraph-properties fo:margin-left="0.159cm" fo:margin-right="0cm" fo:margin-top="0cm" fo:margin-bottom="0.212cm" style:contextual-spacing="false" style:line-height-at-least="0.176cm" fo:text-align="justify" style:justify-single-word="false" fo:text-indent="0.053cm" style:auto-text-indent="false">
        <style:tab-stops>
          <style:tab-stop style:position="-0.476cm"/>
        </style:tab-stops>
      </style:paragraph-properties>
      <style:text-properties officeooo:paragraph-rsid="0007ed68"/>
    </style:style>
    <style:style style:name="P5" style:family="paragraph" style:parent-style-name="Standard">
      <style:paragraph-properties fo:margin-left="0.159cm" fo:margin-right="0cm" fo:margin-top="0cm" fo:margin-bottom="0.212cm" style:contextual-spacing="false" style:line-height-at-least="0.176cm" fo:text-align="justify" style:justify-single-word="false" fo:text-indent="-0.635cm" style:auto-text-indent="false">
        <style:tab-stops>
          <style:tab-stop style:position="-0.476cm"/>
        </style:tab-stops>
      </style:paragraph-properties>
      <style:text-properties officeooo:paragraph-rsid="0007ed68"/>
    </style:style>
    <style:style style:name="P6" style:family="paragraph" style:parent-style-name="Standard">
      <style:paragraph-properties fo:margin-top="0cm" fo:margin-bottom="0.212cm" style:contextual-spacing="false" style:line-height-at-least="0.176cm" fo:text-align="justify" style:justify-single-word="false">
        <style:tab-stops>
          <style:tab-stop style:position="-0.476cm"/>
        </style:tab-stops>
      </style:paragraph-properties>
      <style:text-properties officeooo:paragraph-rsid="0007ed68"/>
    </style:style>
    <style:style style:name="P7" style:family="paragraph" style:parent-style-name="Standard">
      <style:paragraph-properties fo:margin-left="0.238cm" fo:margin-right="0cm" fo:margin-top="0cm" fo:margin-bottom="0.212cm" style:contextual-spacing="false" style:line-height-at-least="0.176cm" fo:text-align="justify" style:justify-single-word="false" fo:text-indent="0.053cm" style:auto-text-indent="false">
        <style:tab-stops>
          <style:tab-stop style:position="-0.397cm"/>
        </style:tab-stops>
      </style:paragraph-properties>
      <style:text-properties officeooo:paragraph-rsid="0007ed68"/>
    </style:style>
    <style:style style:name="P8" style:family="paragraph" style:parent-style-name="Standard">
      <style:paragraph-properties fo:margin-top="0cm" fo:margin-bottom="0.212cm" style:contextual-spacing="false" style:line-height-at-least="0.176cm" fo:text-align="justify" style:justify-single-word="false">
        <style:tab-stops>
          <style:tab-stop style:position="-0.397cm"/>
        </style:tab-stops>
      </style:paragraph-properties>
      <style:text-properties officeooo:paragraph-rsid="0007ed68"/>
    </style:style>
    <style:style style:name="P9" style:family="paragraph" style:parent-style-name="Standard">
      <style:paragraph-properties fo:margin-left="0.291cm" fo:margin-right="0cm" fo:margin-top="0cm" fo:margin-bottom="0.212cm" style:contextual-spacing="false" style:line-height-at-least="0.176cm" fo:text-align="justify" style:justify-single-word="false" fo:text-indent="0.079cm" style:auto-text-indent="false">
        <style:tab-stops>
          <style:tab-stop style:position="0.767cm"/>
        </style:tab-stops>
      </style:paragraph-properties>
      <style:text-properties officeooo:paragraph-rsid="0007ed68"/>
    </style:style>
    <style:style style:name="P10" style:family="paragraph" style:parent-style-name="Standard">
      <style:paragraph-properties fo:margin-top="0cm" fo:margin-bottom="0.212cm" style:contextual-spacing="false" style:line-height-at-least="0.176cm" fo:text-align="justify" style:justify-single-word="false">
        <style:tab-stops>
          <style:tab-stop style:position="0cm"/>
        </style:tab-stops>
      </style:paragraph-properties>
      <style:text-properties officeooo:paragraph-rsid="0007ed68"/>
    </style:style>
    <style:style style:name="P11" style:family="paragraph" style:parent-style-name="Standard">
      <style:paragraph-properties fo:margin-top="0cm" fo:margin-bottom="0.212cm" style:contextual-spacing="false" style:line-height-at-least="0.176cm" fo:text-align="justify" style:justify-single-word="false">
        <style:tab-stops>
          <style:tab-stop style:position="-0.291cm"/>
          <style:tab-stop style:position="0.609cm"/>
        </style:tab-stops>
      </style:paragraph-properties>
      <style:text-properties officeooo:paragraph-rsid="0007ed68"/>
    </style:style>
    <style:style style:name="P12" style:family="paragraph" style:parent-style-name="Standard" style:list-style-name="WW8Num5">
      <style:paragraph-properties fo:margin-top="0cm" fo:margin-bottom="0.212cm" style:contextual-spacing="false" style:line-height-at-least="0.176cm" fo:text-align="justify" style:justify-single-word="false">
        <style:tab-stops>
          <style:tab-stop style:position="-0.635cm"/>
        </style:tab-stops>
      </style:paragraph-properties>
      <style:text-properties officeooo:paragraph-rsid="0007ed68"/>
    </style:style>
    <style:style style:name="P13" style:family="paragraph" style:parent-style-name="Standard" style:list-style-name="WW8Num6">
      <style:paragraph-properties fo:margin-top="0cm" fo:margin-bottom="0.212cm" style:contextual-spacing="false" style:line-height-at-least="0.176cm" fo:text-align="justify" style:justify-single-word="false">
        <style:tab-stops>
          <style:tab-stop style:position="-0.635cm"/>
        </style:tab-stops>
      </style:paragraph-properties>
      <style:text-properties officeooo:paragraph-rsid="0007ed68"/>
    </style:style>
    <style:style style:name="P14" style:family="paragraph" style:parent-style-name="Standard" style:list-style-name="WW8Num7">
      <style:paragraph-properties fo:margin-top="0cm" fo:margin-bottom="0.212cm" style:contextual-spacing="false" style:line-height-at-least="0.176cm" fo:text-align="justify" style:justify-single-word="false">
        <style:tab-stops>
          <style:tab-stop style:position="-0.635cm"/>
        </style:tab-stops>
      </style:paragraph-properties>
      <style:text-properties officeooo:paragraph-rsid="0007ed68"/>
    </style:style>
    <style:style style:name="P15" style:family="paragraph" style:parent-style-name="Standard">
      <style:paragraph-properties fo:margin-top="0cm" fo:margin-bottom="0.212cm" style:contextual-spacing="false" style:line-height-at-least="0.176cm" fo:text-align="justify" style:justify-single-word="false">
        <style:tab-stops>
          <style:tab-stop style:position="-0.635cm"/>
        </style:tab-stops>
      </style:paragraph-properties>
      <style:text-properties officeooo:paragraph-rsid="0007ed68"/>
    </style:style>
    <style:style style:name="P16" style:family="paragraph" style:parent-style-name="Standard">
      <style:paragraph-properties fo:margin-left="0.132cm" fo:margin-right="0cm" fo:margin-top="0cm" fo:margin-bottom="0.212cm" style:contextual-spacing="false" style:line-height-at-least="0.176cm" fo:text-align="justify" style:justify-single-word="false" fo:text-indent="-0.635cm" style:auto-text-indent="false">
        <style:tab-stops>
          <style:tab-stop style:position="-0.503cm"/>
        </style:tab-stops>
      </style:paragraph-properties>
      <style:text-properties officeooo:paragraph-rsid="0007ed68"/>
    </style:style>
    <style:style style:name="P17" style:family="paragraph" style:parent-style-name="Standard">
      <style:paragraph-properties fo:margin-top="0cm" fo:margin-bottom="0.212cm" style:contextual-spacing="false" style:line-height-at-least="0.176cm" fo:text-align="justify" style:justify-single-word="false">
        <style:tab-stops>
          <style:tab-stop style:position="-0.503cm"/>
        </style:tab-stops>
      </style:paragraph-properties>
      <style:text-properties officeooo:paragraph-rsid="0007ed68"/>
    </style:style>
    <style:style style:name="P18" style:family="paragraph" style:parent-style-name="Standard">
      <style:paragraph-properties fo:margin-left="0.132cm" fo:margin-right="0cm" fo:margin-top="0cm" fo:margin-bottom="0.212cm" style:contextual-spacing="false" style:line-height-at-least="0.176cm" fo:text-align="justify" style:justify-single-word="false" fo:text-indent="0cm" style:auto-text-indent="false">
        <style:tab-stops>
          <style:tab-stop style:position="-0.503cm"/>
        </style:tab-stops>
      </style:paragraph-properties>
      <style:text-properties officeooo:paragraph-rsid="0007ed68"/>
    </style:style>
    <style:style style:name="P19" style:family="paragraph" style:parent-style-name="Standard">
      <style:paragraph-properties fo:margin-left="0.185cm" fo:margin-right="0cm" fo:margin-top="0cm" fo:margin-bottom="0.212cm" style:contextual-spacing="false" style:line-height-at-least="0.176cm" fo:text-align="justify" style:justify-single-word="false" fo:text-indent="-0.053cm" style:auto-text-indent="false">
        <style:tab-stops>
          <style:tab-stop style:position="-0.45cm"/>
        </style:tab-stops>
      </style:paragraph-properties>
      <style:text-properties officeooo:paragraph-rsid="0007ed68"/>
    </style:style>
    <style:style style:name="P20" style:family="paragraph" style:parent-style-name="Standard">
      <style:paragraph-properties fo:margin-top="0cm" fo:margin-bottom="0.212cm" style:contextual-spacing="false" style:line-height-at-least="0.176cm" fo:text-align="justify" style:justify-single-word="false">
        <style:tab-stops>
          <style:tab-stop style:position="-0.45cm"/>
        </style:tab-stops>
      </style:paragraph-properties>
      <style:text-properties officeooo:paragraph-rsid="0007ed68"/>
    </style:style>
    <style:style style:name="P21" style:family="paragraph" style:parent-style-name="Standard">
      <style:paragraph-properties fo:margin-top="0cm" fo:margin-bottom="0.212cm" style:contextual-spacing="false" style:line-height-at-least="0.176cm" fo:text-align="justify" style:justify-single-word="false">
        <style:tab-stops>
          <style:tab-stop style:position="-0.529cm"/>
        </style:tab-stops>
      </style:paragraph-properties>
      <style:text-properties officeooo:paragraph-rsid="0007ed68"/>
    </style:style>
    <style:style style:name="P22" style:family="paragraph" style:parent-style-name="Standard">
      <style:paragraph-properties fo:margin-top="0cm" fo:margin-bottom="0.212cm" style:contextual-spacing="false" style:line-height-at-least="0.176cm" fo:text-align="justify" style:justify-single-word="false">
        <style:tab-stops>
          <style:tab-stop style:position="-0.556cm"/>
        </style:tab-stops>
      </style:paragraph-properties>
      <style:text-properties officeooo:paragraph-rsid="0007ed68"/>
    </style:style>
    <style:style style:name="P23" style:family="paragraph" style:parent-style-name="Standard">
      <style:paragraph-properties fo:margin-left="0.079cm" fo:margin-right="0cm" fo:margin-top="0cm" fo:margin-bottom="0.212cm" style:contextual-spacing="false" style:line-height-at-least="0.176cm" fo:text-align="justify" style:justify-single-word="false" fo:text-indent="0cm" style:auto-text-indent="false">
        <style:tab-stops>
          <style:tab-stop style:position="-0.556cm"/>
        </style:tab-stops>
      </style:paragraph-properties>
      <style:text-properties officeooo:paragraph-rsid="0007ed68"/>
    </style:style>
    <style:style style:name="P24" style:family="paragraph" style:parent-style-name="Standard">
      <style:paragraph-properties fo:margin-left="0.053cm" fo:margin-right="0cm" fo:margin-top="0cm" fo:margin-bottom="0.212cm" style:contextual-spacing="false" style:line-height-at-least="0.176cm" fo:text-align="justify" style:justify-single-word="false" fo:text-indent="0cm" style:auto-text-indent="false">
        <style:tab-stops>
          <style:tab-stop style:position="-0.582cm"/>
        </style:tab-stops>
      </style:paragraph-properties>
      <style:text-properties officeooo:paragraph-rsid="0007ed68"/>
    </style:style>
    <style:style style:name="P25" style:family="paragraph" style:parent-style-name="Standard">
      <style:paragraph-properties fo:margin-top="0cm" fo:margin-bottom="0.212cm" style:contextual-spacing="false" style:line-height-at-least="0.176cm" fo:text-align="justify" style:justify-single-word="false">
        <style:tab-stops>
          <style:tab-stop style:position="-0.582cm"/>
        </style:tab-stops>
      </style:paragraph-properties>
      <style:text-properties officeooo:paragraph-rsid="0007ed68"/>
    </style:style>
    <style:style style:name="P26" style:family="paragraph" style:parent-style-name="Standard">
      <style:paragraph-properties fo:margin-left="0.053cm" fo:margin-right="0cm" fo:margin-top="0cm" fo:margin-bottom="0.212cm" style:contextual-spacing="false" style:line-height-at-least="0.176cm" fo:text-align="justify" style:justify-single-word="false" fo:text-indent="0cm" style:auto-text-indent="false">
        <style:tab-stops>
          <style:tab-stop style:position="-0.609cm"/>
        </style:tab-stops>
      </style:paragraph-properties>
      <style:text-properties officeooo:paragraph-rsid="0007ed68"/>
    </style:style>
    <style:style style:name="P27" style:family="paragraph" style:parent-style-name="Standard">
      <style:paragraph-properties fo:margin-left="0.026cm" fo:margin-right="0cm" fo:margin-top="0cm" fo:margin-bottom="0.212cm" style:contextual-spacing="false" style:line-height-at-least="0.176cm" fo:text-align="justify" style:justify-single-word="false" fo:text-indent="0cm" style:auto-text-indent="false">
        <style:tab-stops>
          <style:tab-stop style:position="-0.609cm"/>
        </style:tab-stops>
      </style:paragraph-properties>
      <style:text-properties officeooo:paragraph-rsid="0007ed68"/>
    </style:style>
    <style:style style:name="P28" style:family="paragraph" style:parent-style-name="Standard" style:list-style-name="WW8Num8">
      <style:paragraph-properties fo:margin-top="0cm" fo:margin-bottom="0.212cm" style:contextual-spacing="false" style:line-height-at-least="0.176cm" fo:text-align="justify" style:justify-single-word="false">
        <style:tab-stops>
          <style:tab-stop style:position="-0.661cm"/>
        </style:tab-stops>
      </style:paragraph-properties>
      <style:text-properties officeooo:paragraph-rsid="0007ed68"/>
    </style:style>
    <style:style style:name="P29" style:family="paragraph" style:parent-style-name="Standard">
      <style:paragraph-properties fo:margin-left="-0.026cm" fo:margin-right="0cm" fo:margin-top="0cm" fo:margin-bottom="0.212cm" style:contextual-spacing="false" style:line-height-at-least="0.176cm" fo:text-align="justify" style:justify-single-word="false" fo:text-indent="0cm" style:auto-text-indent="false">
        <style:tab-stops>
          <style:tab-stop style:position="-0.661cm"/>
        </style:tab-stops>
      </style:paragraph-properties>
      <style:text-properties officeooo:paragraph-rsid="0007ed68"/>
    </style:style>
    <style:style style:name="P30" style:family="paragraph" style:parent-style-name="Standard">
      <style:paragraph-properties fo:margin-left="0.609cm" fo:margin-right="0cm" fo:margin-top="0cm" fo:margin-bottom="0.212cm" style:contextual-spacing="false" style:line-height-at-least="0.176cm" fo:text-align="justify" style:justify-single-word="false" fo:text-indent="0cm" style:auto-text-indent="false">
        <style:tab-stops>
          <style:tab-stop style:position="-0.661cm"/>
        </style:tab-stops>
      </style:paragraph-properties>
      <style:text-properties officeooo:paragraph-rsid="0007ed68"/>
    </style:style>
    <style:style style:name="P31" style:family="paragraph" style:parent-style-name="Standard">
      <style:paragraph-properties fo:margin-left="-0.026cm" fo:margin-right="0cm" fo:margin-top="0cm" fo:margin-bottom="0.212cm" style:contextual-spacing="false" style:line-height-at-least="0.176cm" fo:text-align="justify" style:justify-single-word="false" fo:text-indent="0cm" style:auto-text-indent="false">
        <style:tab-stops>
          <style:tab-stop style:position="-0.25cm"/>
        </style:tab-stops>
      </style:paragraph-properties>
      <style:text-properties officeooo:paragraph-rsid="0007ed68"/>
    </style:style>
    <style:style style:name="P32" style:family="paragraph" style:parent-style-name="Standard">
      <style:paragraph-properties fo:margin-left="-0.079cm" fo:margin-right="0cm" fo:margin-top="0cm" fo:margin-bottom="0.212cm" style:contextual-spacing="false" style:line-height-at-least="0.176cm" fo:text-align="justify" style:justify-single-word="false" fo:text-indent="0cm" style:auto-text-indent="false">
        <style:tab-stops>
          <style:tab-stop style:position="-0.714cm"/>
        </style:tab-stops>
      </style:paragraph-properties>
      <style:text-properties officeooo:paragraph-rsid="0007ed68"/>
    </style:style>
    <style:style style:name="P33" style:family="paragraph" style:parent-style-name="Standard">
      <style:paragraph-properties fo:margin-left="-0.053cm" fo:margin-right="0cm" fo:margin-top="0cm" fo:margin-bottom="0.212cm" style:contextual-spacing="false" style:line-height-at-least="0.176cm" fo:text-align="justify" style:justify-single-word="false" fo:text-indent="0cm" style:auto-text-indent="false">
        <style:tab-stops>
          <style:tab-stop style:position="-0.688cm"/>
        </style:tab-stops>
      </style:paragraph-properties>
      <style:text-properties officeooo:paragraph-rsid="0007ed68"/>
    </style:style>
    <style:style style:name="P34" style:family="paragraph" style:parent-style-name="Standard">
      <style:paragraph-properties fo:margin-left="0.318cm" fo:margin-right="0cm" fo:margin-top="0cm" fo:margin-bottom="0.212cm" style:contextual-spacing="false" style:line-height-at-least="0.176cm" fo:text-align="justify" style:justify-single-word="false" fo:text-indent="0.079cm" style:auto-text-indent="false"/>
      <style:text-properties officeooo:paragraph-rsid="0007ed68"/>
    </style:style>
    <style:style style:name="P35" style:family="paragraph" style:parent-style-name="Standard">
      <style:paragraph-properties fo:margin-left="0.397cm" fo:margin-right="0cm" fo:margin-top="0cm" fo:margin-bottom="0.212cm" style:contextual-spacing="false" style:line-height-at-least="0.176cm" fo:text-align="justify" style:justify-single-word="false" fo:text-indent="0.106cm" style:auto-text-indent="false"/>
      <style:text-properties officeooo:paragraph-rsid="0007ed68"/>
    </style:style>
    <style:style style:name="P36" style:family="paragraph" style:parent-style-name="Standard">
      <style:paragraph-properties fo:margin-left="0.476cm" fo:margin-right="0cm" fo:margin-top="0cm" fo:margin-bottom="0.212cm" style:contextual-spacing="false" style:line-height-at-least="0.176cm" fo:text-align="justify" style:justify-single-word="false" fo:text-indent="-0.635cm" style:auto-text-indent="false"/>
      <style:text-properties officeooo:paragraph-rsid="0007ed68"/>
    </style:style>
    <style:style style:name="P37" style:family="paragraph" style:parent-style-name="Standard">
      <style:paragraph-properties fo:margin-left="0.529cm" fo:margin-right="0cm" fo:margin-top="0cm" fo:margin-bottom="0.212cm" style:contextual-spacing="false" style:line-height-at-least="0.176cm" fo:text-align="justify" style:justify-single-word="false" fo:text-indent="-0.635cm" style:auto-text-indent="false"/>
      <style:text-properties officeooo:paragraph-rsid="0007ed68"/>
    </style:style>
    <style:style style:name="P38" style:family="paragraph" style:parent-style-name="Standard">
      <style:paragraph-properties fo:margin-left="0.397cm" fo:margin-right="0cm" fo:margin-top="0cm" fo:margin-bottom="0.212cm" style:contextual-spacing="false" style:line-height-at-least="0.176cm" fo:text-align="justify" style:justify-single-word="false" fo:text-indent="-0.635cm" style:auto-text-indent="false"/>
      <style:text-properties officeooo:paragraph-rsid="0007ed68"/>
    </style:style>
    <style:style style:name="P39" style:family="paragraph" style:parent-style-name="Standard">
      <style:paragraph-properties fo:margin-left="0.37cm" fo:margin-right="0cm" fo:margin-top="0cm" fo:margin-bottom="0.212cm" style:contextual-spacing="false" style:line-height-at-least="0.176cm" fo:text-align="justify" style:justify-single-word="false" fo:text-indent="0cm" style:auto-text-indent="false"/>
      <style:text-properties officeooo:paragraph-rsid="0007ed68"/>
    </style:style>
    <style:style style:name="P40" style:family="paragraph" style:parent-style-name="Standard">
      <style:paragraph-properties fo:margin-left="-0.82cm" fo:margin-right="0cm" fo:margin-top="0cm" fo:margin-bottom="0.212cm" style:contextual-spacing="false" style:line-height-at-least="0.176cm" fo:text-align="justify" style:justify-single-word="false" fo:text-indent="0cm" style:auto-text-indent="false"/>
      <style:text-properties officeooo:paragraph-rsid="0007ed68"/>
    </style:style>
    <style:style style:name="P41" style:family="paragraph" style:parent-style-name="Standard">
      <style:paragraph-properties fo:margin-left="0cm" fo:margin-right="0cm" fo:margin-top="0cm" fo:margin-bottom="0.212cm" style:contextual-spacing="false" style:line-height-at-least="0.176cm" fo:text-align="justify" style:justify-single-word="false" fo:text-indent="0.7cm" style:auto-text-indent="false"/>
      <style:text-properties officeooo:paragraph-rsid="0007ed68"/>
    </style:style>
    <style:style style:name="P42" style:family="paragraph" style:parent-style-name="Standard">
      <style:paragraph-properties fo:margin-left="0.45cm" fo:margin-right="0cm" fo:margin-top="0cm" fo:margin-bottom="0.212cm" style:contextual-spacing="false" style:line-height-at-least="0.176cm" fo:text-align="justify" style:justify-single-word="false" fo:text-indent="-0.476cm" style:auto-text-indent="false"/>
      <style:text-properties officeooo:paragraph-rsid="0007ed68"/>
    </style:style>
    <style:style style:name="P43" style:family="paragraph" style:parent-style-name="Standard">
      <style:paragraph-properties fo:margin-top="0cm" fo:margin-bottom="0.212cm" style:contextual-spacing="false" style:line-height-at-least="0.176cm" fo:text-align="justify" style:justify-single-word="false"/>
      <style:text-properties officeooo:paragraph-rsid="0007ed68"/>
    </style:style>
    <style:style style:name="P44" style:family="paragraph" style:parent-style-name="Standard">
      <style:paragraph-properties fo:margin-left="0.265cm" fo:margin-right="0cm" fo:margin-top="0cm" fo:margin-bottom="0.212cm" style:contextual-spacing="false" style:line-height-at-least="0.176cm" fo:text-align="justify" style:justify-single-word="false" fo:text-indent="0cm" style:auto-text-indent="false"/>
      <style:text-properties officeooo:paragraph-rsid="0007ed68"/>
    </style:style>
    <style:style style:name="P45" style:family="paragraph" style:parent-style-name="Standard">
      <style:paragraph-properties fo:margin-left="0.847cm" fo:margin-right="0cm" fo:margin-top="0cm" fo:margin-bottom="0.212cm" style:contextual-spacing="false" style:line-height-at-least="0.176cm" fo:text-align="center" style:justify-single-word="false" fo:text-indent="-0.635cm" style:auto-text-indent="false">
        <style:tab-stops>
          <style:tab-stop style:position="0.212cm"/>
        </style:tab-stops>
      </style:paragraph-properties>
      <style:text-properties officeooo:paragraph-rsid="0007ed68"/>
    </style:style>
    <style:style style:name="P46" style:family="paragraph" style:parent-style-name="Standard">
      <style:paragraph-properties fo:margin-left="-0.37cm" fo:margin-right="0cm" fo:margin-top="0cm" fo:margin-bottom="0.212cm" style:contextual-spacing="false" style:line-height-at-least="0.176cm" fo:text-align="center" style:justify-single-word="false" fo:text-indent="0cm" style:auto-text-indent="false">
        <style:tab-stops>
          <style:tab-stop style:position="-1.005cm"/>
        </style:tab-stops>
      </style:paragraph-properties>
      <style:text-properties officeooo:paragraph-rsid="0007ed68"/>
    </style:style>
    <style:style style:name="P47" style:family="paragraph" style:parent-style-name="Standard">
      <style:paragraph-properties fo:margin-top="0cm" fo:margin-bottom="0.212cm" style:contextual-spacing="false" style:line-height-at-least="0.176cm" fo:text-align="center" style:justify-single-word="false">
        <style:tab-stops>
          <style:tab-stop style:position="-0.582cm"/>
        </style:tab-stops>
      </style:paragraph-properties>
      <style:text-properties officeooo:paragraph-rsid="0007ed68"/>
    </style:style>
    <style:style style:name="P48" style:family="paragraph" style:parent-style-name="Standard">
      <style:paragraph-properties fo:margin-left="0.847cm" fo:margin-right="0cm" fo:margin-top="0cm" fo:margin-bottom="0.212cm" style:contextual-spacing="false" style:line-height-at-least="0.176cm" fo:text-indent="-0.635cm" style:auto-text-indent="false">
        <style:tab-stops>
          <style:tab-stop style:position="0.212cm"/>
        </style:tab-stops>
      </style:paragraph-properties>
      <style:text-properties officeooo:paragraph-rsid="0007ed68"/>
    </style:style>
    <style:style style:name="P49" style:family="paragraph" style:parent-style-name="Standard" style:list-style-name="WW8Num2">
      <style:paragraph-properties fo:margin-top="0cm" fo:margin-bottom="0.212cm" style:contextual-spacing="false" style:line-height-at-least="0.176cm">
        <style:tab-stops>
          <style:tab-stop style:position="-0.635cm"/>
        </style:tab-stops>
      </style:paragraph-properties>
      <style:text-properties officeooo:paragraph-rsid="0007ed68"/>
    </style:style>
    <style:style style:name="P50" style:family="paragraph" style:parent-style-name="Standard" style:list-style-name="WW8Num3">
      <style:paragraph-properties fo:margin-top="0cm" fo:margin-bottom="0.212cm" style:contextual-spacing="false" style:line-height-at-least="0.176cm">
        <style:tab-stops>
          <style:tab-stop style:position="-0.635cm"/>
        </style:tab-stops>
      </style:paragraph-properties>
      <style:text-properties officeooo:paragraph-rsid="0007ed68"/>
    </style:style>
    <style:style style:name="P51" style:family="paragraph" style:parent-style-name="Standard" style:list-style-name="WW8Num4">
      <style:paragraph-properties fo:margin-top="0cm" fo:margin-bottom="0.212cm" style:contextual-spacing="false" style:line-height-at-least="0.176cm">
        <style:tab-stops>
          <style:tab-stop style:position="-0.635cm"/>
        </style:tab-stops>
      </style:paragraph-properties>
      <style:text-properties officeooo:paragraph-rsid="0007ed68"/>
    </style:style>
    <style:style style:name="P52" style:family="paragraph" style:parent-style-name="Standard">
      <style:paragraph-properties fo:margin-top="0cm" fo:margin-bottom="0.212cm" style:contextual-spacing="false" style:line-height-at-least="0.176cm">
        <style:tab-stops>
          <style:tab-stop style:position="-0.635cm"/>
        </style:tab-stops>
      </style:paragraph-properties>
      <style:text-properties officeooo:paragraph-rsid="0007ed68"/>
    </style:style>
    <style:style style:name="P53" style:family="paragraph" style:parent-style-name="Standard">
      <style:paragraph-properties fo:margin-top="0cm" fo:margin-bottom="0.212cm" style:contextual-spacing="false" style:line-height-at-least="0.176cm" fo:text-align="end" style:justify-single-word="false">
        <style:tab-stops>
          <style:tab-stop style:position="-0.635cm"/>
        </style:tab-stops>
      </style:paragraph-properties>
      <style:text-properties officeooo:paragraph-rsid="0007ed68"/>
    </style:style>
    <style:style style:name="P54" style:family="paragraph" style:parent-style-name="Standard">
      <style:paragraph-properties fo:margin-left="-0.37cm" fo:margin-right="0cm" fo:margin-top="0cm" fo:margin-bottom="0.212cm" style:contextual-spacing="false" style:line-height-at-least="0.176cm" fo:text-align="end" style:justify-single-word="false" fo:text-indent="0cm" style:auto-text-indent="false">
        <style:tab-stops>
          <style:tab-stop style:position="-1.005cm"/>
        </style:tab-stops>
      </style:paragraph-properties>
      <style:text-properties officeooo:paragraph-rsid="0007ed68"/>
    </style:style>
    <style:style style:name="P55" style:family="paragraph" style:parent-style-name="Standard">
      <style:paragraph-properties fo:margin-left="-0.026cm" fo:margin-right="0cm" fo:margin-top="0cm" fo:margin-bottom="0.212cm" style:contextual-spacing="false" style:line-height-at-least="0.176cm" fo:text-align="end" style:justify-single-word="false" fo:text-indent="0cm" style:auto-text-indent="false">
        <style:tab-stops>
          <style:tab-stop style:position="-0.661cm"/>
        </style:tab-stops>
      </style:paragraph-properties>
      <style:text-properties officeooo:paragraph-rsid="0007ed68"/>
    </style:style>
    <style:style style:name="P56" style:family="paragraph" style:parent-style-name="Standard">
      <style:paragraph-properties fo:margin-left="0.053cm" fo:margin-right="0cm" fo:margin-top="0cm" fo:margin-bottom="0.212cm" style:contextual-spacing="false" style:line-height-at-least="0.176cm" fo:text-align="end" style:justify-single-word="false" fo:text-indent="0cm" style:auto-text-indent="false">
        <style:tab-stops>
          <style:tab-stop style:position="-0.582cm"/>
        </style:tab-stops>
      </style:paragraph-properties>
      <style:text-properties officeooo:paragraph-rsid="0007ed68"/>
    </style:style>
    <style:style style:name="P57" style:family="paragraph" style:parent-style-name="Standard">
      <style:paragraph-properties fo:margin-left="-0.37cm" fo:margin-right="0cm" fo:margin-top="0cm" fo:margin-bottom="0.212cm" style:contextual-spacing="false" style:line-height-at-least="0.176cm" fo:text-indent="0cm" style:auto-text-indent="false">
        <style:tab-stops>
          <style:tab-stop style:position="-1.005cm"/>
        </style:tab-stops>
      </style:paragraph-properties>
      <style:text-properties officeooo:paragraph-rsid="0007ed68"/>
    </style:style>
    <style:style style:name="P58" style:family="paragraph" style:parent-style-name="Standard">
      <style:paragraph-properties fo:margin-top="0cm" fo:margin-bottom="0.212cm" style:contextual-spacing="false" style:snap-to-layout-grid="false"/>
      <style:text-properties fo:language="uk" fo:country="UA" fo:font-style="italic" fo:font-weight="bold" officeooo:paragraph-rsid="0007ed68" style:font-name-asian="Times New Roman" style:font-style-asian="italic" style:font-weight-asian="bold" style:font-style-complex="italic" style:font-weight-complex="bold"/>
    </style:style>
    <style:style style:name="P59" style:family="paragraph" style:parent-style-name="Standard">
      <style:paragraph-properties fo:margin-left="2.771cm" fo:margin-right="0.318cm" fo:margin-top="0cm" fo:margin-bottom="0.212cm" style:contextual-spacing="false" fo:text-indent="0cm" style:auto-text-indent="false"/>
      <style:text-properties fo:language="uk" fo:country="UA" fo:font-style="italic" fo:font-weight="bold" officeooo:paragraph-rsid="0007ed68" style:font-style-asian="italic" style:font-weight-asian="bold"/>
    </style:style>
    <style:style style:name="P60" style:family="paragraph" style:parent-style-name="Standard">
      <style:paragraph-properties fo:margin-top="0cm" fo:margin-bottom="0.212cm" style:contextual-spacing="false"/>
      <style:text-properties fo:language="uk" fo:country="UA" officeooo:paragraph-rsid="0007ed68" style:font-name-asian="Times New Roman"/>
    </style:style>
    <style:style style:name="P61" style:family="paragraph" style:parent-style-name="Standard">
      <style:paragraph-properties fo:margin-left="1.376cm" fo:margin-right="0cm" fo:margin-top="0.212cm" fo:margin-bottom="0.212cm" style:contextual-spacing="false" fo:text-indent="0cm" style:auto-text-indent="false"/>
      <style:text-properties fo:language="uk" fo:country="UA" officeooo:paragraph-rsid="0007ed68" style:font-name-asian="Times New Roman"/>
    </style:style>
    <style:style style:name="P62" style:family="paragraph" style:parent-style-name="Standard">
      <style:paragraph-properties fo:text-align="center" style:justify-single-word="false"/>
      <style:text-properties fo:language="uk" fo:country="UA" fo:font-weight="bold" officeooo:paragraph-rsid="0007ed68" style:font-weight-asian="bold" style:font-weight-complex="bold"/>
    </style:style>
    <style:style style:name="P63" style:family="paragraph" style:parent-style-name="Standard">
      <style:text-properties fo:language="uk" fo:country="UA" fo:font-weight="bold" officeooo:paragraph-rsid="0007ed68" style:font-weight-asian="bold" style:font-weight-complex="bold"/>
    </style:style>
    <style:style style:name="P64" style:family="paragraph" style:parent-style-name="Standard">
      <style:paragraph-properties fo:margin-top="0cm" fo:margin-bottom="0.212cm" style:contextual-spacing="false"/>
      <style:text-properties fo:language="uk" fo:country="UA" fo:font-weight="bold" officeooo:paragraph-rsid="0007ed68" style:font-weight-asian="bold"/>
    </style:style>
    <style:style style:name="P65" style:family="paragraph" style:parent-style-name="Standard" style:list-style-name="WW8Num1">
      <style:paragraph-properties fo:margin-left="0cm" fo:margin-right="0.318cm" fo:margin-top="0cm" fo:margin-bottom="0.212cm" style:contextual-spacing="false" style:line-height-at-least="0.176cm" fo:text-align="justify" style:justify-single-word="false" fo:text-indent="0cm" style:auto-text-indent="false"/>
      <style:text-properties fo:language="uk" fo:country="UA" officeooo:paragraph-rsid="0007ed68"/>
    </style:style>
    <style:style style:name="P66" style:family="paragraph" style:parent-style-name="Standard">
      <style:paragraph-properties fo:margin-left="0cm" fo:margin-right="0.318cm" fo:margin-top="0cm" fo:margin-bottom="0.212cm" style:contextual-spacing="false" style:line-height-at-least="0.176cm" fo:text-align="justify" style:justify-single-word="false" fo:text-indent="0cm" style:auto-text-indent="false"/>
      <style:text-properties fo:language="uk" fo:country="UA" officeooo:paragraph-rsid="0007ed68"/>
    </style:style>
    <style:style style:name="P67" style:family="paragraph" style:parent-style-name="Standard">
      <style:paragraph-properties fo:margin-top="0cm" fo:margin-bottom="0.212cm" style:contextual-spacing="false" style:line-height-at-least="0.176cm" fo:text-align="center" style:justify-single-word="false">
        <style:tab-stops>
          <style:tab-stop style:position="-0.582cm"/>
        </style:tab-stops>
      </style:paragraph-properties>
      <style:text-properties fo:language="uk" fo:country="UA" officeooo:paragraph-rsid="0007ed68"/>
    </style:style>
    <style:style style:name="P68" style:family="paragraph" style:parent-style-name="Standard">
      <style:paragraph-properties fo:text-align="end" style:justify-single-word="false"/>
      <style:text-properties fo:language="uk" fo:country="UA" officeooo:paragraph-rsid="0007ed68"/>
    </style:style>
    <style:style style:name="P69" style:family="paragraph" style:parent-style-name="Standard">
      <style:paragraph-properties fo:text-align="center" style:justify-single-word="false"/>
      <style:text-properties fo:language="uk" fo:country="UA" officeooo:paragraph-rsid="0007ed68"/>
    </style:style>
    <style:style style:name="P70" style:family="paragraph" style:parent-style-name="Standard">
      <style:paragraph-properties fo:margin-top="0cm" fo:margin-bottom="0.212cm" style:contextual-spacing="false" style:line-height-at-least="0.176cm" fo:text-align="center" style:justify-single-word="false">
        <style:tab-stops>
          <style:tab-stop style:position="-0.582cm"/>
        </style:tab-stops>
      </style:paragraph-properties>
      <style:text-properties fo:language="uk" fo:country="UA" officeooo:paragraph-rsid="0007ed68"/>
    </style:style>
    <style:style style:name="P71" style:family="paragraph" style:parent-style-name="Standard">
      <style:text-properties fo:language="uk" fo:country="UA" officeooo:paragraph-rsid="0007ed68"/>
    </style:style>
    <style:style style:name="P72" style:family="paragraph" style:parent-style-name="Standard">
      <style:text-properties fo:font-size="14pt" fo:language="uk" fo:country="UA" fo:font-weight="bold" officeooo:paragraph-rsid="0007ed68" style:font-name-asian="Times New Roman" style:font-size-asian="14pt" style:font-weight-asian="bold" style:font-size-complex="14pt" style:font-weight-complex="bold"/>
    </style:style>
    <style:style style:name="P73" style:family="paragraph" style:parent-style-name="Standard">
      <style:paragraph-properties fo:margin-top="0cm" fo:margin-bottom="0.212cm" style:contextual-spacing="false" fo:text-align="center" style:justify-single-word="false"/>
      <style:text-properties fo:font-size="14pt" fo:font-weight="bold" officeooo:paragraph-rsid="0007ed68" style:font-name-asian="Times New Roman" style:font-size-asian="14pt" style:font-weight-asian="bold" style:font-size-complex="14pt" style:font-weight-complex="bold"/>
    </style:style>
    <style:style style:name="P74" style:family="paragraph" style:parent-style-name="Standard">
      <style:paragraph-properties fo:margin-top="0cm" fo:margin-bottom="0.212cm" style:contextual-spacing="false"/>
      <style:text-properties officeooo:paragraph-rsid="0007ed68" style:font-name-asian="Times New Roman"/>
    </style:style>
    <style:style style:name="P75" style:family="paragraph" style:parent-style-name="Standard">
      <style:paragraph-properties fo:margin-top="0cm" fo:margin-bottom="0.212cm" style:contextual-spacing="false" style:snap-to-layout-grid="false"/>
      <style:text-properties officeooo:paragraph-rsid="0007ed68"/>
    </style:style>
    <style:style style:name="P76" style:family="paragraph" style:parent-style-name="Standard">
      <style:paragraph-properties fo:margin-top="0cm" fo:margin-bottom="0.212cm" style:contextual-spacing="false" style:snap-to-layout-grid="false"/>
      <style:text-properties fo:language="en" fo:country="US" fo:font-style="italic" fo:font-weight="bold" officeooo:paragraph-rsid="0007ed68" style:font-name-asian="Times New Roman" style:font-style-asian="italic" style:font-weight-asian="bold" style:font-style-complex="italic" style:font-weight-complex="bold"/>
    </style:style>
    <style:style style:name="P77" style:family="paragraph" style:parent-style-name="Standard">
      <style:paragraph-properties fo:margin-left="-0.132cm" fo:margin-right="0.318cm" fo:margin-top="0cm" fo:margin-bottom="0.212cm" style:contextual-spacing="false" fo:text-align="justify" style:justify-single-word="false" fo:text-indent="0cm" style:auto-text-indent="false"/>
      <style:text-properties officeooo:paragraph-rsid="0007ed68"/>
    </style:style>
    <style:style style:name="P78" style:family="paragraph" style:parent-style-name="Standard">
      <style:paragraph-properties fo:text-align="justify" style:justify-single-word="false"/>
      <style:text-properties officeooo:paragraph-rsid="0007ed68"/>
    </style:style>
    <style:style style:name="P79" style:family="paragraph" style:parent-style-name="Standard">
      <style:paragraph-properties fo:text-align="end" style:justify-single-word="false"/>
      <style:text-properties officeooo:paragraph-rsid="0007ed68"/>
    </style:style>
    <style:style style:name="P80" style:family="paragraph" style:parent-style-name="Standard">
      <style:paragraph-properties fo:margin-left="-0.37cm" fo:margin-right="0cm" fo:margin-top="0cm" fo:margin-bottom="0.212cm" style:contextual-spacing="false" style:line-height-at-least="0.176cm" fo:text-align="justify" style:justify-single-word="false" fo:text-indent="0cm" style:auto-text-indent="false">
        <style:tab-stops>
          <style:tab-stop style:position="-1.005cm"/>
        </style:tab-stops>
      </style:paragraph-properties>
      <style:text-properties fo:color="#000000" loext:opacity="100%" fo:language="uk" fo:country="UA" officeooo:paragraph-rsid="0007ed68" style:font-name-asian="Times New Roman"/>
    </style:style>
    <style:style style:name="P81" style:family="paragraph" style:parent-style-name="Standard">
      <style:paragraph-properties fo:margin-left="-0.37cm" fo:margin-right="0cm" fo:margin-top="0cm" fo:margin-bottom="0.212cm" style:contextual-spacing="false" style:line-height-at-least="0.176cm" fo:text-align="justify" style:justify-single-word="false" fo:text-indent="0cm" style:auto-text-indent="false">
        <style:tab-stops>
          <style:tab-stop style:position="-1.005cm"/>
        </style:tab-stops>
      </style:paragraph-properties>
      <style:text-properties officeooo:paragraph-rsid="0007ed68"/>
    </style:style>
    <style:style style:name="P82" style:family="paragraph" style:parent-style-name="Standard">
      <style:text-properties officeooo:paragraph-rsid="0007ed68"/>
    </style:style>
    <style:style style:name="P83" style:family="paragraph" style:parent-style-name="Standard">
      <style:paragraph-properties fo:margin-top="0cm" fo:margin-bottom="0.212cm" style:contextual-spacing="false"/>
      <style:text-properties officeooo:paragraph-rsid="0007ed68"/>
    </style:style>
    <style:style style:name="P84" style:family="paragraph" style:parent-style-name="Содержимое_20_таблицы">
      <style:paragraph-properties fo:text-align="justify" style:justify-single-word="false" style:snap-to-layout-grid="false"/>
      <style:text-properties fo:language="uk" fo:country="UA" officeooo:paragraph-rsid="0007ed68"/>
    </style:style>
    <style:style style:name="P85" style:family="paragraph" style:parent-style-name="Содержимое_20_таблицы">
      <style:paragraph-properties fo:text-align="justify" style:justify-single-word="false"/>
      <style:text-properties fo:language="uk" fo:country="UA" officeooo:paragraph-rsid="0007ed68"/>
    </style:style>
    <style:style style:name="P86" style:family="paragraph" style:parent-style-name="Содержимое_20_таблицы">
      <style:paragraph-properties fo:text-align="center" style:justify-single-word="false" style:snap-to-layout-grid="false"/>
      <style:text-properties fo:language="uk" fo:country="UA" officeooo:paragraph-rsid="0007ed68"/>
    </style:style>
    <style:style style:name="P87" style:family="paragraph" style:parent-style-name="Содержимое_20_таблицы">
      <style:paragraph-properties fo:text-align="center" style:justify-single-word="false"/>
      <style:text-properties fo:language="uk" fo:country="UA" officeooo:paragraph-rsid="0007ed68"/>
    </style:style>
    <style:style style:name="P88" style:family="paragraph" style:parent-style-name="Содержимое_20_таблицы">
      <style:paragraph-properties fo:text-align="justify" style:justify-single-word="false"/>
      <style:text-properties fo:language="uk" fo:country="UA" fo:font-weight="bold" officeooo:paragraph-rsid="0007ed68" style:font-weight-asian="bold"/>
    </style:style>
    <style:style style:name="P89" style:family="paragraph" style:parent-style-name="Содержимое_20_таблицы">
      <style:paragraph-properties fo:text-align="center" style:justify-single-word="false" style:snap-to-layout-grid="false"/>
      <style:text-properties fo:language="uk" fo:country="UA" fo:font-weight="bold" officeooo:paragraph-rsid="0007ed68" style:font-weight-asian="bold" style:font-weight-complex="bold"/>
    </style:style>
    <style:style style:name="P90" style:family="paragraph" style:parent-style-name="Содержимое_20_таблицы">
      <style:paragraph-properties fo:text-align="center" style:justify-single-word="false"/>
      <style:text-properties fo:language="uk" fo:country="UA" fo:font-weight="bold" officeooo:paragraph-rsid="0007ed68" style:font-weight-asian="bold" style:font-weight-complex="bold"/>
    </style:style>
    <style:style style:name="P91" style:family="paragraph" style:parent-style-name="Содержимое_20_таблицы">
      <style:paragraph-properties fo:text-align="justify" style:justify-single-word="false" style:snap-to-layout-grid="false"/>
      <style:text-properties fo:language="uk" fo:country="UA" fo:font-weight="bold" officeooo:paragraph-rsid="0007ed68" style:font-weight-asian="bold" style:font-weight-complex="bold"/>
    </style:style>
    <style:style style:name="P92" style:family="paragraph" style:parent-style-name="Содержимое_20_таблицы">
      <style:paragraph-properties fo:margin-left="-0.044cm" fo:margin-right="0.009cm" fo:text-align="justify" style:justify-single-word="false" fo:text-indent="0cm" style:auto-text-indent="false"/>
      <style:text-properties officeooo:paragraph-rsid="0007ed68"/>
    </style:style>
    <style:style style:name="P93" style:family="paragraph" style:parent-style-name="Содержимое_20_таблицы">
      <style:paragraph-properties fo:text-align="justify" style:justify-single-word="false"/>
      <style:text-properties officeooo:paragraph-rsid="0007ed68"/>
    </style:style>
    <style:style style:name="P94" style:family="paragraph" style:parent-style-name="Содержимое_20_таблицы">
      <style:paragraph-properties fo:text-align="center" style:justify-single-word="false" style:snap-to-layout-grid="false"/>
      <style:text-properties officeooo:paragraph-rsid="0007ed68"/>
    </style:style>
    <style:style style:name="P95" style:family="paragraph" style:parent-style-name="Содержимое_20_таблицы">
      <style:paragraph-properties fo:text-align="center" style:justify-single-word="false"/>
      <style:text-properties officeooo:paragraph-rsid="0007ed68"/>
    </style:style>
    <style:style style:name="P96" style:family="paragraph" style:parent-style-name="Содержимое_20_таблицы">
      <style:paragraph-properties fo:text-align="center" style:justify-single-word="false"/>
      <style:text-properties fo:color="#000000" loext:opacity="100%" fo:language="uk" fo:country="UA" officeooo:paragraph-rsid="0007ed68" style:font-name-asian="Times New Roman"/>
    </style:style>
    <style:style style:name="P97" style:family="paragraph" style:parent-style-name="Содержимое_20_таблицы">
      <style:paragraph-properties fo:text-align="center" style:justify-single-word="false" style:snap-to-layout-grid="false"/>
      <style:text-properties officeooo:paragraph-rsid="0007ed68"/>
    </style:style>
    <style:style style:name="T1" style:family="text">
      <style:text-properties fo:color="#000000" loext:opacity="100%" fo:language="uk" fo:country="UA" fo:font-weight="normal" style:font-name-asian="Times New Roman" style:font-weight-asian="normal"/>
    </style:style>
    <style:style style:name="T2" style:family="text">
      <style:text-properties fo:color="#000000" loext:opacity="100%" fo:language="uk" fo:country="UA" fo:font-weight="normal" style:font-name-asian="Times New Roman" style:font-weight-asian="normal" style:font-weight-complex="normal"/>
    </style:style>
    <style:style style:name="T3" style:family="text">
      <style:text-properties fo:color="#000000" loext:opacity="100%" fo:language="uk" fo:country="UA" fo:font-weight="normal" style:font-name-asian="Times New Roman" style:font-weight-asian="normal" style:font-weight-complex="normal"/>
    </style:style>
    <style:style style:name="T4" style:family="text">
      <style:text-properties fo:color="#000000" loext:opacity="100%" fo:language="uk" fo:country="UA" fo:font-weight="normal" style:font-name-asian="Times New Roman" style:font-weight-asian="normal"/>
    </style:style>
    <style:style style:name="T5" style:family="text">
      <style:text-properties fo:color="#000000" loext:opacity="100%" fo:language="uk" fo:country="UA" fo:font-weight="normal" fo:background-color="#ffffff" loext:char-shading-value="0" style:font-name-asian="Times New Roman" style:font-weight-asian="normal" style:font-weight-complex="normal"/>
    </style:style>
    <style:style style:name="T6" style:family="text">
      <style:text-properties fo:color="#000000" loext:opacity="100%" fo:language="uk" fo:country="UA" style:font-name-asian="Times New Roman"/>
    </style:style>
    <style:style style:name="T7" style:family="text">
      <style:text-properties fo:color="#000000" loext:opacity="100%" fo:language="uk" fo:country="UA" style:font-name-asian="Times New Roman" style:font-weight-complex="bold"/>
    </style:style>
    <style:style style:name="T8" style:family="text">
      <style:text-properties fo:color="#000000" loext:opacity="100%" fo:language="uk" fo:country="UA" style:font-name-asian="Times New Roman"/>
    </style:style>
    <style:style style:name="T9" style:family="text">
      <style:text-properties fo:color="#000000" loext:opacity="100%" fo:language="uk" fo:country="UA" style:font-name-asian="Times New Roman" style:font-weight-complex="normal"/>
    </style:style>
    <style:style style:name="T10" style:family="text">
      <style:text-properties fo:color="#000000" loext:opacity="100%" fo:language="uk" fo:country="UA" fo:background-color="#ffffff" loext:char-shading-value="0" style:font-name-asian="Times New Roman"/>
    </style:style>
    <style:style style:name="T11" style:family="text">
      <style:text-properties fo:color="#000000" loext:opacity="100%" fo:language="ru" fo:country="RU" style:font-name-asian="Times New Roman" style:font-weight-complex="bold"/>
    </style:style>
    <style:style style:name="T12" style:family="text">
      <style:text-properties fo:color="#000000" loext:opacity="100%" fo:language="ru" fo:country="RU" style:font-name-asian="Times New Roman"/>
    </style:style>
    <style:style style:name="T13" style:family="text">
      <style:text-properties fo:color="#000000" loext:opacity="100%" fo:language="ru" fo:country="RU" fo:font-weight="normal" style:font-name-asian="Times New Roman" style:font-weight-asian="normal" style:font-weight-complex="normal"/>
    </style:style>
    <style:style style:name="T14" style:family="text">
      <style:text-properties fo:color="#000000" loext:opacity="100%" fo:language="ru" fo:country="RU" fo:font-weight="normal" style:font-name-asian="Times New Roman" style:font-weight-asian="normal"/>
    </style:style>
    <style:style style:name="T15" style:family="text">
      <style:text-properties fo:language="uk" fo:country="UA"/>
    </style:style>
    <style:style style:name="T16" style:family="text">
      <style:text-properties fo:language="uk" fo:country="UA" fo:font-style="italic" fo:font-weight="bold" style:font-name-asian="Times New Roman" style:font-style-asian="italic" style:font-weight-asian="bold" style:font-style-complex="italic" style:font-weight-complex="bold"/>
    </style:style>
    <style:style style:name="T17" style:family="text">
      <style:text-properties fo:language="uk" fo:country="UA" style:font-name-asian="Times New Roman"/>
    </style:style>
    <style:style style:name="T18" style:family="text">
      <style:text-properties fo:language="uk" fo:country="UA" style:font-name-asian="Times New Roman" style:font-weight-complex="bold"/>
    </style:style>
    <style:style style:name="T19" style:family="text">
      <style:text-properties fo:language="uk" fo:country="UA" fo:font-weight="bold" style:font-weight-asian="bold" style:font-weight-complex="bold"/>
    </style:style>
    <style:style style:name="T20" style:family="text">
      <style:text-properties fo:language="uk" fo:country="UA" fo:font-weight="normal" style:font-name-asian="Times New Roman" style:font-weight-asian="normal" style:font-weight-complex="normal"/>
    </style:style>
    <style:style style:name="T21" style:family="text">
      <style:text-properties fo:language="uk" fo:country="UA" style:font-weight-complex="bold"/>
    </style:style>
    <style:style style:name="T22" style:family="text">
      <style:text-properties style:font-name-asian="Times New Roman"/>
    </style:style>
    <style:style style:name="T23" style:family="text">
      <style:text-properties fo:language="en" fo:country="US"/>
    </style:style>
    <style:style style:name="T24" style:family="text">
      <style:text-properties fo:language="en" fo:country="US" fo:font-style="italic" fo:font-weight="bold" style:font-name-asian="Times New Roman" style:font-style-asian="italic" style:font-weight-asian="bold" style:font-style-complex="italic" style:font-weight-complex="bold"/>
    </style:style>
    <style:style style:name="T25" style:family="text">
      <style:text-properties fo:language="ru" fo:country="RU"/>
    </style:style>
    <style:style style:name="T26" style:family="text">
      <style:text-properties fo:language="ru" fo:country="RU" fo:font-weight="normal" style:font-name-asian="Times New Roman"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9"><text:span text:style-name="T15"><text:s text:c="99"/>Примітка 1 <text:s text:c="18"/><text:tab/><text:tab/><text:tab/><text:tab/><text:tab/><text:tab/><text:tab/><text:tab/>Інформація про кредитну спілку</text:span></text:p>
      <text:p text:style-name="P71"/>
      <text:p text:style-name="P72"><text:tab/><text:tab/><text:tab/></text:p>
      <table:table table:name="Таблиця4" table:style-name="Таблиця4">
        <table:table-column table:style-name="Таблиця4.A"/>
        <table:table-column table:style-name="Таблиця4.B"/>
        <table:table-column table:style-name="Таблиця4.C"/>
        <table:table-row table:style-name="Таблиця4.1">
          <table:table-cell table:style-name="Таблиця4.A1" table:number-columns-spanned="3" office:value-type="string">
            <text:p text:style-name="P73">Основні відомості про Кредитну спілку</text:p>
          </table:table-cell>
          <table:covered-table-cell/>
          <table:covered-table-cell/>
        </table:table-row>
        <table:table-row table:style-name="Таблиця4.2">
          <table:table-cell table:style-name="Таблиця4.A2" office:value-type="string">
            <text:p text:style-name="P83"><text:span text:style-name="T22">Ідентифікаційний код ЄДРПОУ</text:span></text:p>
          </table:table-cell>
          <table:table-cell table:style-name="Таблиця4.A1" table:number-columns-spanned="2" office:value-type="string">
            <text:p text:style-name="P58">26018581</text:p>
          </table:table-cell>
          <table:covered-table-cell/>
        </table:table-row>
        <table:table-row table:style-name="Таблиця4.2">
          <table:table-cell table:style-name="Таблиця4.A2" office:value-type="string">
            <text:p text:style-name="P74">Повна назва Кредитної спілки </text:p>
          </table:table-cell>
          <table:table-cell table:style-name="Таблиця4.A1" table:number-columns-spanned="2" office:value-type="string">
            <text:p text:style-name="P58">Кредитна спілка «Харківська кредитна спілка»</text:p>
          </table:table-cell>
          <table:covered-table-cell/>
        </table:table-row>
        <table:table-row table:style-name="Таблиця4.4">
          <table:table-cell table:style-name="Таблиця4.A2" office:value-type="string">
            <text:p text:style-name="P83"><text:span text:style-name="T22">Вид економічної діяльності за КВЕД </text:span></text:p>
          </table:table-cell>
          <table:table-cell table:style-name="Таблиця4.A2" office:value-type="string">
            <text:p text:style-name="P58">64.92</text:p>
          </table:table-cell>
          <table:table-cell table:style-name="Таблиця4.A1" office:value-type="string">
            <text:p text:style-name="P58">Інші види кредитування</text:p>
          </table:table-cell>
        </table:table-row>
        <table:table-row table:style-name="Таблиця4.1">
          <table:table-cell table:style-name="Таблиця4.A2" office:value-type="string">
            <text:p text:style-name="P74">Теріторія за КОАТУУ</text:p>
          </table:table-cell>
          <table:table-cell table:style-name="Таблиця4.A1" table:number-columns-spanned="2" office:value-type="string">
            <text:p text:style-name="P58">6321710100</text:p>
          </table:table-cell>
          <table:covered-table-cell/>
        </table:table-row>
        <table:table-row table:style-name="Таблиця4.2">
          <table:table-cell table:style-name="Таблиця4.A2" office:value-type="string">
            <text:p text:style-name="P74">Місцезнаходження </text:p>
          </table:table-cell>
          <table:table-cell table:style-name="Таблиця4.A1" table:number-columns-spanned="2" office:value-type="string">
            <text:p text:style-name="P75"><text:span text:style-name="T16">63404, Харківська обл., м.Зміїв, вул. Гагаріна, буд.12</text:span></text:p>
          </table:table-cell>
          <table:covered-table-cell/>
        </table:table-row>
        <table:table-row table:style-name="Таблиця4.2">
          <table:table-cell table:style-name="Таблиця4.A2" office:value-type="string">
            <text:p text:style-name="P74">Дата внесення змін до установчих документів</text:p>
          </table:table-cell>
          <table:table-cell table:style-name="Таблиця4.A1" table:number-columns-spanned="2" office:value-type="string">
            <text:p text:style-name="P58">Протягом <text:s text:c="2"/>2022 року зміни не вносились</text:p>
          </table:table-cell>
          <table:covered-table-cell/>
        </table:table-row>
        <table:table-row table:style-name="Таблиця4.2">
          <table:table-cell table:style-name="Таблиця4.A2" office:value-type="string">
            <text:p text:style-name="P83"><text:span text:style-name="T22">Дата державної реєстрації </text:span></text:p>
          </table:table-cell>
          <table:table-cell table:style-name="Таблиця4.A1" table:number-columns-spanned="2" office:value-type="string">
            <text:p text:style-name="P58">10 липня 2001 р.</text:p>
          </table:table-cell>
          <table:covered-table-cell/>
        </table:table-row>
        <table:table-row table:style-name="Таблиця4.2">
          <table:table-cell table:style-name="Таблиця4.A2" office:value-type="string">
            <text:p text:style-name="P74">Код фінансової установи</text:p>
          </table:table-cell>
          <table:table-cell table:style-name="Таблиця4.A1" table:number-columns-spanned="2" office:value-type="string">
            <text:p text:style-name="P76">14</text:p>
          </table:table-cell>
          <table:covered-table-cell/>
        </table:table-row>
        <table:table-row table:style-name="Таблиця4.2">
          <table:table-cell table:style-name="Таблиця4.A2" office:value-type="string">
            <text:p text:style-name="P74">Дата реєстрації в Реєстрі фінансових установ </text:p>
          </table:table-cell>
          <table:table-cell table:style-name="Таблиця4.A1" table:number-columns-spanned="2" office:value-type="string">
            <text:p text:style-name="P58">28 травня 2004р.</text:p>
          </table:table-cell>
          <table:covered-table-cell/>
        </table:table-row>
        <table:table-row table:style-name="Таблиця4.2">
          <table:table-cell table:style-name="Таблиця4.A2" office:value-type="string">
            <text:p text:style-name="P83"><text:span text:style-name="T22">Реєстраційний номер у Реєстрі фінансових установ </text:span></text:p>
          </table:table-cell>
          <table:table-cell table:style-name="Таблиця4.A1" table:number-columns-spanned="2" office:value-type="string">
            <text:p text:style-name="P58">14100284</text:p>
          </table:table-cell>
          <table:covered-table-cell/>
        </table:table-row>
        <table:table-row table:style-name="Таблиця4.2">
          <table:table-cell table:style-name="Таблиця4.A2" office:value-type="string">
            <text:p text:style-name="P74">Реквізити Свідоцтва фінансової установи </text:p>
          </table:table-cell>
          <table:table-cell table:style-name="Таблиця4.A1" table:number-columns-spanned="2" office:value-type="string">
            <text:p text:style-name="P58">КС № 196</text:p>
          </table:table-cell>
          <table:covered-table-cell/>
        </table:table-row>
        <table:table-row table:style-name="Таблиця4.2">
          <table:table-cell table:style-name="Таблиця4.A2" office:value-type="string">
            <text:p text:style-name="P83"><text:span text:style-name="T17">Кількість працівників станом на 31.12.2022</text:span></text:p>
          </table:table-cell>
          <table:table-cell table:style-name="Таблиця4.A1" table:number-columns-spanned="2" office:value-type="string">
            <text:p text:style-name="P58">3</text:p>
          </table:table-cell>
          <table:covered-table-cell/>
        </table:table-row>
        <table:table-row table:style-name="Таблиця4.2">
          <table:table-cell table:style-name="Таблиця4.A2" office:value-type="string">
            <text:p text:style-name="P60">Банківські реквізити:</text:p>
          </table:table-cell>
          <table:table-cell table:style-name="Таблиця4.A1" table:number-columns-spanned="2" office:value-type="string">
            <text:p text:style-name="P75"><text:span text:style-name="T16">Р/р </text:span><text:span text:style-name="T24">UA</text:span><text:span text:style-name="T16">503515330000026503035900248 </text:span></text:p>
            <text:p text:style-name="P58">в АТ КБ ”ПРИВАТБАНК”, <text:s/>МФО 351533</text:p>
          </table:table-cell>
          <table:covered-table-cell/>
        </table:table-row>
        <table:table-row table:style-name="Таблиця4.2">
          <table:table-cell table:style-name="Таблиця4.A15" office:value-type="string">
            <text:p text:style-name="P74">Голова правління </text:p>
          </table:table-cell>
          <table:table-cell table:style-name="Таблиця4.B15" table:number-columns-spanned="2" office:value-type="string">
            <text:p text:style-name="P75"><text:span text:style-name="T16">Обозна Лариса Михайлівна</text:span></text:p>
          </table:table-cell>
          <table:covered-table-cell/>
        </table:table-row>
        <table:table-row table:style-name="Таблиця4.2">
          <table:table-cell table:style-name="Таблиця4.A15" office:value-type="string">
            <text:p text:style-name="P60">Особа, на яку покладено ведення бух. обліку</text:p>
          </table:table-cell>
          <table:table-cell table:style-name="Таблиця4.B15" table:number-columns-spanned="2" office:value-type="string">
            <text:p text:style-name="P58">Сірук Олена Володимирівна</text:p>
          </table:table-cell>
          <table:covered-table-cell/>
        </table:table-row>
        <table:table-row table:style-name="Таблиця4.2">
          <table:table-cell table:style-name="Таблиця4.A15" office:value-type="string">
            <text:p text:style-name="P60">Вищий орган управління</text:p>
          </table:table-cell>
          <table:table-cell table:style-name="Таблиця4.B15" table:number-columns-spanned="2" office:value-type="string">
            <text:p text:style-name="P75"><text:span text:style-name="T16">Загальні збори </text:span></text:p>
          </table:table-cell>
          <table:covered-table-cell/>
        </table:table-row>
      </table:table>
      <text:p text:style-name="P82"/>
      <text:p text:style-name="P61">Види діяльності Кредитної спілки відповідно до Статуту:</text:p>
      <text:p text:style-name="P64">Кредитна спілка:</text:p>
      <text:list xml:id="list2200790932" text:style-name="WW8Num1">
        <text:list-item>
          <text:p text:style-name="P3"><text:span text:style-name="T15">приймає вступні та обов'язкові пайові та інші внески від членів спілки;</text:span></text:p>
        </text:list-item>
        <text:list-item>
          <text:p text:style-name="P3"><text:span text:style-name="T15">надає кредити своїм членам на умовах їх платності, строковості та забезпеченості в готівковій та безготівковій формі. Отримувати кредити від імені членів кредитної спілки можуть також фермерські господарства та приватні підприємства, які знаходяться у їх власності. Розмір кредиту, наданого одному члену кредитної спілки, не може перевищувати 20 відсотків від капіталу кредитної спілки;</text:span></text:p>
        </text:list-item>
        <text:list-item>
          <text:p text:style-name="P3"><text:span text:style-name="T15">залучає на договірних умовах внески (вклади) своїх членів на депозитні рахунки як у готівковій, так і в безготівковій формі. Зобов'язання кредитної спілки перед одним своїм членом не можуть бути більше 10 відсотків від загальних зобов'язань кредитної спілки;</text:span></text:p>
        </text:list-item>
        <text:list-item>
          <text:p text:style-name="P65"><text:soft-page-break/>виступає поручителем виконання членом спілки зобов'язань перед третіми особами;</text:p>
        </text:list-item>
        <text:list-item>
          <text:p text:style-name="P3"><text:span text:style-name="T15">у разі участі в об'єднаній кредитній спілці сплачує вступні, пайові та інші внески до об'єднаної кредитної спілки;</text:span></text:p>
        </text:list-item>
        <text:list-item>
          <text:p text:style-name="P3"><text:span text:style-name="T15">розміщує тимчасово вільні кошти на депозитних рахунках в установах банків, які мають ліцензію на право роботи з вкладами громадян, об'єднаній кредитній спілці, а також придбаває державні цінні папери, перелік яких установлюється <text:s/>уповноваженим органом , що здійснює державне регулювання у сфері ринків фінансових послуг <text:s/>, та паї кооперативних банків;</text:span></text:p>
        </text:list-item>
        <text:list-item>
          <text:p text:style-name="P3"><text:span text:style-name="T15">залучає на договірних умовах кредити банків, кредити об'єднаної кредитної спілки, кошти інших установ та організацій виключно для надання кредитів своїм членам, якщо інше не встановлено рішенням <text:s/>уповноваженого органу.. Загальна сума залучених коштів, у тому числі кредитів, не може перевищувати 50 відсотків вартості загальних зобов'язань та капіталу кредитної спілки на момент залучення;</text:span></text:p>
        </text:list-item>
        <text:list-item>
          <text:p text:style-name="P3"><text:span text:style-name="T15">надає кредити іншим кредитним спілкам, якщо інше не встановлено рішенням <text:s/>уповноваженого органу;</text:span></text:p>
        </text:list-item>
        <text:list-item>
          <text:p text:style-name="P3"><text:span text:style-name="T15">оплачує за дорученням своїх членів вартість товарів, робіт і послуг у межах наданих їм кредитів.</text:span></text:p>
        </text:list-item>
      </text:list>
      <text:p text:style-name="P66"/>
      <text:p text:style-name="P59">Органи управління та контролю</text:p>
      <text:p text:style-name="P77"><text:span text:style-name="T15"><text:tab/> <text:s text:c="5"/>Органами управління кредитної спілки є загальні збори, спостережна рада, ревізійна комісія, кредитний комітет, правління. </text:span></text:p>
      <text:p text:style-name="P77"><text:span text:style-name="T15"><text:tab/> <text:s text:c="6"/>Виконавчим органом є правління кредитної спілки, яке здійснює управління поточною діяльністю кредитної спілки. Правління вирішує всі питання діяльності кредитної спілки, крім тих, що належать до компетенції загальних зборів, спостережної ради та кредитного комітету. Правління очолює Голова правління.</text:span></text:p>
      <text:p text:style-name="P77"><text:span text:style-name="T15"><text:tab/> <text:s text:c="6"/>Нагляд за діяльністю правління здійснює спостережна рада кредитної спілки, члени якої обираються загальними зборами членів кредитної спілки у відповідності до чинного законодавства.</text:span></text:p>
      <text:p text:style-name="P68"><text:tab/><text:tab/>Примітка 2 <text:s text:c="17"/></text:p>
      <text:p text:style-name="P79"><text:span text:style-name="T15"><text:tab/></text:span><text:span text:style-name="T19">Основа складання фінансової звітності</text:span></text:p>
      <text:p text:style-name="P63"/>
      <text:p text:style-name="P62">Загальна інформація</text:p>
      <text:p text:style-name="P69"/>
      <text:p text:style-name="P78"><text:span text:style-name="T15"><text:tab/>У своїй обліковій політиці на 2022 рік <text:s/>кредитна спілка керується принципами бухгалтерського обліку, які базуються на чинному законодавстві України, нормативно-правових актах , Міжнародними стандартами фінансової звітності та тлумаченнями.</text:span></text:p>
      <text:p text:style-name="P78"><text:span text:style-name="T15"><text:tab/>Фінансова звітність кредитної спілки складена із застосуванням міжнародних стандартів фінансової звітності (далі - МСФЗ), чинними протягом звітного періоду. <text:s/></text:span></text:p>
      <text:p text:style-name="P78"/>
      <text:p text:style-name="P45"><text:span text:style-name="Строгий1"><text:span text:style-name="T17">Звітна дата та звітний період </text:span></text:span></text:p>
      <text:p text:style-name="P48"><text:span text:style-name="Строгий1"><text:span text:style-name="T20">Звітна дата — станом на 3</text:span></text:span><text:span text:style-name="Строгий1"><text:span text:style-name="T26">1</text:span></text:span><text:span text:style-name="Строгий1"><text:span text:style-name="T20"> грудня 2022 року.</text:span></text:span></text:p>
      <text:p text:style-name="P48"><text:span text:style-name="Строгий1"><text:span text:style-name="T20">Звітний період — <text:s text:c="3"/>2022 рік</text:span></text:span></text:p>
      <text:p text:style-name="P48"/>
      <text:p text:style-name="P48"><text:span text:style-name="Строгий1"><text:span text:style-name="T20">.</text:span></text:span></text:p>
      <text:p text:style-name="P48"/>
      <text:p text:style-name="P45"><text:soft-page-break/><text:span text:style-name="Строгий1"><text:span text:style-name="T17">Функціональна валюта звітності та одиниці її виміру</text:span></text:span></text:p>
      <text:p text:style-name="P48"><text:span text:style-name="Строгий1"><text:span text:style-name="T20">Функціональна валюта звітності — гривня.</text:span></text:span></text:p>
      <text:p text:style-name="P48"><text:span text:style-name="Строгий1"><text:span text:style-name="T20">Одиниці виміру — тисяча <text:s/>гривень.</text:span></text:span></text:p>
      <text:p text:style-name="P45"><text:span text:style-name="Строгий1"><text:span text:style-name="T17">Операційне середовище та безперервність діяльності</text:span></text:span></text:p>
      <text:p text:style-name="P4"><text:span text:style-name="Строгий1"><text:span text:style-name="T20"><text:tab/>Діяльність кредитної спілки на протязі <text:s/>2022 року здійснювалась в операційному середовищі, обумовленому негативною ситуацією в Україні. Введення воєнного стану в Україні, і знаходження кредитної спілки безпосередньо в зоні воєнних дій, зростання цін та тарифів привело до різкого <text:s/>зниження рівня платоспроможності позичальників, що привело до зростання прострочення.</text:span></text:span></text:p>
      <text:p text:style-name="P5"><text:span text:style-name="Строгий1"><text:span text:style-name="T20"><text:tab/><text:tab/> <text:s text:c="4"/>Але, незважаючи на негативні фактори, обумовлені воєнними діями в Україні, досвід діяльності в умовах кризи 2008-2009 років, керівництво кредитної спілки вважає обгрунтованим складання цієї фінансової звітності на основі припущення, що кредитна спілка є організацією, здатною продовжувати свою діяльність на безперервній основі.</text:span></text:span></text:p>
      <text:p text:style-name="P79"><text:span text:style-name="T15"><text:tab/><text:tab/>Примітка 3 <text:s text:c="9"/></text:span></text:p>
      <text:p text:style-name="P79"><text:span text:style-name="T17"><text:s text:c="5"/></text:span><text:span text:style-name="T15"><text:tab/></text:span><text:span text:style-name="T19">Вклад суттєвих облікових політик та суджень</text:span></text:p>
      <text:p text:style-name="P71"/>
      <text:p text:style-name="P48"><text:span text:style-name="Строгий1"><text:span text:style-name="T20"><text:s text:c="13"/>Примітка 3.1 <text:s/></text:span></text:span><text:span text:style-name="Строгий1"><text:span text:style-name="T17"><text:s/>Основи оцінки, застосовані під час складання фінансової звітності</text:span></text:span></text:p>
      <text:p text:style-name="P48"><text:span text:style-name="Строгий1"><text:span text:style-name="T17">3.1.1 Фінансові активи</text:span></text:span></text:p>
      <text:p text:style-name="P7"><text:span text:style-name="Строгий1"><text:span text:style-name="T17">Кредити, надані членам кредитної спілки. </text:span></text:span><text:span text:style-name="Строгий1"><text:span text:style-name="T20">Під час первісного визнання цього фінансового активу та за умови застосування звичайної процентної ставки, кредитна спілка оцінює його за справедливою вартістю мінус витрати на операцію, які прямо відносяться до видачі кредиту. Найкращим доказом справедливої вартості є сума договору. </text:span></text:span><text:span text:style-name="rvts9"><text:span text:style-name="T6">Подальша оцінка цих фінансових активів </text:span></text:span><text:span text:style-name="rvts9"><text:span text:style-name="T7">здійснюється за амортизованою собівартістю, яка визначається за методом ефективної ставки відсотка відповідно до МСФЗ 9. Кредитна спілка не отримує ніяких додаткових гонорарів та додаткових комісійних зборів, які є невід'ємною частиною ефективної ставки відсотка, витрат на операції та всіх інших премій чи дисконтів, тому ефективна ставка відсотка дорівнює номінальній ставці, тобто тій, що визначена договором.</text:span></text:span></text:p>
      <text:p text:style-name="P9"><text:span text:style-name="Строгий1"><text:span text:style-name="T2"><text:s text:c="7"/>«Амортизована собівартість фінансового активу або фінансового зобов</text:span></text:span><text:span text:style-name="rvts9"><text:span text:style-name="T7">'</text:span></text:span><text:span text:style-name="Строгий1"><text:span text:style-name="T2">язання — це сума, за якою фінансовий актив або фінансове зобов'язання оцінюється при первісному визнанні , мінус виплати основної суми, плюс (мінус) накопичена амортизація будь-якої різниці між цією первісною сумою та сумою погашення із застосуванням методу ефективного відсотка та мінус будь-яке зменшення (прямо чи через застосування рахунку резервів) унаслідок зменшення корисності або неможливості отримання...» </text:span></text:span></text:p>
      <text:p text:style-name="P34"><text:span text:style-name="Строгий1"><text:span text:style-name="T2"><text:s text:c="6"/>Метод ефективного відсотка — це метод обчислення амортизованої собівартості фінансового активу або фінансового зобов'язання та розподілу доходу чи витрат від відсотків на відповідний період.</text:span></text:span></text:p>
      <text:p text:style-name="P35"><text:span text:style-name="Строгий1"><text:span text:style-name="T2"><text:s text:c="5"/>Ефективна ставка відсотка — це ставка, яка точно дисконтує попередньо оцінені майбутні платежі або надходження грошових коштів протягом очікуваного строку дії фінансового інструмента та, якщо доцільно, протягом коротшого періоду до чистої балансової вартості фінансового активу чи фінансового зобов'язання. Обчислюючи ефективну ставку відсотка, суб</text:span></text:span><text:span text:style-name="rvts9"><text:span text:style-name="T7">'</text:span></text:span><text:span text:style-name="Строгий1"><text:span text:style-name="T2">єкт господарювання має попередньо оцінити грошові потоки, враховуючи всі умови контракту про фінансовий інструмент, але не має розглядати майбутні збитки від кредитів. Обчислення включає всі гонорари та додаткові комісійні збори, сплачені або отримані сторонами контракту. В тих рідкісних випадках, коли неможливо достовірно оцінити грошові потоки або очікуваний строк дії фінансового інструмента, суб</text:span></text:span><text:span text:style-name="rvts9"><text:span text:style-name="T11">'</text:span></text:span><text:span text:style-name="Строгий1"><text:span text:style-name="T2">єктові господарювання слід використовувати контрактні грошові потоки за весь контрактний строк фінансового інструмента.</text:span></text:span></text:p>
      <text:p text:style-name="P36"><text:soft-page-break/><text:span text:style-name="Строгий1"><text:span text:style-name="T2"><text:s text:c="13"/>З метою коректного контролю за фінансовими нормативами, кредитна спілка в обліку класифікує за строками ці фінансові активи за початковим терміном погашення.</text:span></text:span></text:p>
      <text:p text:style-name="P37"><text:span text:style-name="Строгий1"><text:span text:style-name="T2"><text:s text:c="13"/>Під час складання фінансової звітності для класифікації кредитів за строками кредитна спілка: </text:span></text:span></text:p>
      <text:p text:style-name="P38"><text:span text:style-name="Строгий1"><text:span text:style-name="T2">- <text:s text:c="3"/>використовує фактичний термін погашення кредитів;</text:span></text:span></text:p>
      <text:p text:style-name="P39"><text:span text:style-name="Строгий1"><text:span text:style-name="T2">- <text:s text:c="3"/>обов'язково відображає довгострокові кредити <text:s/>по частинах у розрізі строку погашення не більше дванадцяти місяців після дати балансу та через більш ніж дванадцять місяців після дати балансу.</text:span></text:span></text:p>
      <text:p text:style-name="P40"><text:span text:style-name="Строгий1"><text:span text:style-name="T6"><text:s text:c="12"/>Знецінення кредитів, наданих членам кредитної спілки</text:span></text:span></text:p>
      <text:p text:style-name="P41"><text:span text:style-name="Строгий1"><text:span text:style-name="T2">Кредитна спілка, відповідно до ЗУ «Про кредитні спілки», Положення про фінансові послуги та Положення про фінансове управління, на постійній основі здійснює моніторинг кредитного портфеля на предмет зменшення корисності (знецінення). Відповідно до вимог кредитна спілка формує резерв забезпечення покриття втрат від неповернених позичок . Кредитна спілка формує резерв в розмірі більшому, ніж необхідний, але з урахуванням того, що загальна сума сформованого резерву не може перевищувати загальну суму прострочених кредитів. </text:span></text:span></text:p>
      <text:p text:style-name="P42"><text:span text:style-name="Строгий1"><text:span text:style-name="T2"><text:s text:c="8"/>Кредитна спілка також <text:s/>формує резерв сумнівних боргів на нараховані проценти. </text:span></text:span></text:p>
      <text:p text:style-name="P43"><text:span text:style-name="Строгий1"><text:span text:style-name="T2"><text:s text:c="6"/>Кредитна спілка формує резерв сумнівних боргів на нараховані проценти у наступному порядку:</text:span></text:span></text:p>
      <text:p text:style-name="P44"><text:span text:style-name="Строгий1"><text:span text:style-name="T2"><text:s text:c="6"/>Формується РСБ в розмірі 100% залишку простроченої заборгованості.</text:span></text:span></text:p>
      <text:p text:style-name="P10"><text:span text:style-name="Строгий1"><text:span text:style-name="T6">Грошові кошти та їх еквіваленти. <text:s/></text:span></text:span><text:span text:style-name="Строгий1"><text:span text:style-name="T2"><text:s/>Грошові кошти та їх еквіваленти включають залишки коштів у касі та на банківських рахунках в національній валюті, а також кошти на депозитних рахунках в банках «До запитання», короткострокові високоліквідні фінансові інвестиції, які вільно конвертуються у певні суми грошей і характеризуються незначним риском зміни вартості, що можуть бути використані для поточних операцій. Грошові кошти та їх еквіваленти обліковуються за амортизованою вартістю.</text:span></text:span></text:p>
      <text:p text:style-name="P11"><text:span text:style-name="Строгий1"><text:span text:style-name="T6">Інша поточна дебіторська заборгованість. </text:span></text:span><text:span text:style-name="Строгий1"><text:span text:style-name="T2">До іншої поточної дебіторської заборгованості кредитна спілка відносить будь-яку заборгованість, крім зборів, податків та обов</text:span></text:span><text:span text:style-name="rvts9"><text:span text:style-name="T7">'</text:span></text:span><text:span text:style-name="Строгий1"><text:span text:style-name="T2">язкових платежів. <text:s/></text:span></text:span></text:p>
      <text:p text:style-name="P43"><text:span text:style-name="Строгий1"><text:span text:style-name="T2"><text:s/>З метою покриття втрат за іншою дебіторською заборгованістю у разі виникнення ризику неповернення, кредитна спілка формує резерв сумнівних боргів. Величина резерву сумнівних боргів визначається за методом застосування абсолютної суми сумнівної заборгованості. <text:s/>Сума сформованого резерву сумнівних боргів не може перевищувати загальну суму іншої дебіторської заборгованості. </text:span></text:span></text:p>
      <text:p text:style-name="P15"><text:span text:style-name="Строгий1"><text:span text:style-name="T2">3.1.2</text:span></text:span><text:span text:style-name="Строгий1"><text:span text:style-name="T6"> Фінансові інвестиції</text:span></text:span></text:p>
      <text:p text:style-name="P6"><text:span text:style-name="Строгий1"><text:span text:style-name="T2"><text:s text:c="7"/>Кредитна спілка під час складання фінансової звітності відносить до фінансових інвестицій депозити в банках, ОКС, пайові внески в ОКС. Фінансові інвестиції обліковуються та відображаються у звітності за справедливою вартістю.</text:span></text:span></text:p>
      <text:p text:style-name="P52"><text:span text:style-name="Строгий1"><text:span text:style-name="T2">3.1.3 </text:span></text:span><text:span text:style-name="Строгий1"><text:span text:style-name="T6">Основні засоби та нематеріальні активи</text:span></text:span></text:p>
      <text:p text:style-name="P16"><text:span text:style-name="Строгий1"><text:span text:style-name="T2"><text:s text:c="7"/>Основні засоби та нематеріальні активи обліковуються за первісною (переоціненою) вартістю мінус накопичена амортизація та збитки від знецінення, за наявності. Витрати на ремонт та технічне обслуговування основних засобів визнаються витратами по мірі їх виникнення. Під час переходу на МСФЗ кредитна спілка вирішила застосовувати МСБО 16 та МСБО 38 ретроспективно. </text:span></text:span></text:p>
      <text:p text:style-name="P5"><text:soft-page-break/><text:span text:style-name="T17"><text:s text:c="10"/></text:span><text:span text:style-name="T15">Амортизація основних засобів та нематеріальних активів розраховується прямолінійним методом з метою рівномірного зменшення первісної вартості до ліквідаційної вартості протягом строку корисного використання активу. </text:span><text:span text:style-name="T21"><text:s/>Амортизація активу починається, коли він стає придатним для використання, тобто коли він доставлений до місця розташування та приведений у стан, у якому він придатний до експлуатації. Амортизація активу припиняється на одну з двох дат, яка відбувається раніше: на дату, з якої актив класифікується як утримуваний для продажу (або включається до ліквідаційної групи, яка класифікується як утримувана для продажу) згідно з МСФЗ 5, або на дату, з якої припиняють визнання активу. Амортизація не припиняється, коли актив не використовується або він вибуває з активного використання, доки актив не буде амортизований повністю. Строки експлуатації основних засобів зазначені в примітці 5.1. До нематеріальних активів в кредитній спілці переважно відносяться ліцензійне програмне забезпечення, спеціалізоване програмне забезпечен­ня та ліцензії на здійснення діяльності (за наявності). Нематеріальні активи з невизначеним строком експлуатації не підлягають амортизації. Строки експлуатації нематеріальних активів <text:s/>зазначені в примітці 5.1. <text:s/></text:span></text:p>
      <text:p text:style-name="P19"><text:span text:style-name="T18"><text:s/></text:span><text:span text:style-name="T21">Кредитна спілка має на балансі о</text:span><text:span text:style-name="T15">сновні <text:s/>засоби <text:s/>та нематеріальні активи.</text:span></text:p>
      <text:p text:style-name="P52"><text:span text:style-name="Строгий1"><text:span text:style-name="T2"><text:s text:c="16"/>3.1.4 </text:span></text:span><text:span text:style-name="Строгий1"><text:span text:style-name="T6">Активи, утримані для продажу <text:s/></text:span></text:span></text:p>
      <text:p text:style-name="P20"><text:span text:style-name="Строгий1"><text:span text:style-name="T2"><text:tab/>Необоротні активи або групи вибуття, що включають активи та зобов'язання, балансова вартість яких, як очікується, буде відшкодована переважно в результаті продажу або розподілу, а не в результаті тривалого використання, відносяться до категорії активів, утриманих для продажу. Необоротні активи, утримані для продажу, оцінюються за їхньою балансовою вартістю.</text:span></text:span></text:p>
      <text:list xml:id="list1125299986" text:style-name="WW8Num2">
        <text:list-item>
          <text:list>
            <text:list-item>
              <text:list>
                <text:list-item>
                  <text:p text:style-name="P49"><text:span text:style-name="Строгий1"><text:span text:style-name="T6">Фінансові зобов'язання</text:span></text:span></text:p>
                </text:list-item>
              </text:list>
            </text:list-item>
          </text:list>
        </text:list-item>
      </text:list>
      <text:p text:style-name="P6"><text:span text:style-name="Строгий1"><text:span text:style-name="T2"><text:tab/>Фінансові зобов'язання в основному складаються відповідно до п.18 МСБО 32. Це пайовий та додатковий капітал кредитної спілки, який може бути повернений за заявою члена кредитної спілки. </text:span></text:span></text:p>
      <text:list xml:id="list151922025523566" text:continue-numbering="true" text:style-name="WW8Num2">
        <text:list-item>
          <text:list>
            <text:list-item>
              <text:list>
                <text:list-item>
                  <text:p text:style-name="P49"><text:span text:style-name="Строгий1"><text:span text:style-name="T6">Забезпечення, умовні забезпечен­ня та умовні контракти</text:span></text:span></text:p>
                </text:list-item>
              </text:list>
            </text:list-item>
          </text:list>
        </text:list-item>
      </text:list>
      <text:p text:style-name="P15"><text:span text:style-name="Строгий1"><text:span text:style-name="T2"><text:s text:c="9"/>Забезпечення в фінансовій звітності визнається, якщо виконуються всі три умови:</text:span></text:span></text:p>
      <text:list xml:id="list3185321917" text:style-name="WW8Num3">
        <text:list-item>
          <text:p text:style-name="P50"><text:span text:style-name="Строгий1"><text:span text:style-name="T2">кредитна спілка має наявне зобов'язання внаслідок минулої події;</text:span></text:span></text:p>
        </text:list-item>
        <text:list-item>
          <text:p text:style-name="P50"><text:span text:style-name="Строгий1"><text:span text:style-name="T2">ймовірно, що вибуття ресурсів буде необхідним для виконання зобов'язання;</text:span></text:span></text:p>
        </text:list-item>
        <text:list-item>
          <text:p text:style-name="P50"><text:span text:style-name="Строгий1"><text:span text:style-name="T2">можна достовірно оцінити суму зобов'язання.</text:span></text:span></text:p>
        </text:list-item>
      </text:list>
      <text:p text:style-name="P6"><text:span text:style-name="Строгий1"><text:span text:style-name="T2"><text:s text:c="10"/>Забезпечення переглядається на кінець звітного періоду та коригується для відображення поточної найкращої оцінки. Якщо вже немає ймовірності, що вибуття ресурсів, котрі втілюють у собі економічні вигоди, буде потрібним для погашення зобов'язання, забезпечен­ня сторнується. Забезпечення використовується лише для тих видатків, для яких воно було створено з самого початку. Лише видатки, пов</text:span></text:span><text:span text:style-name="rvts9"><text:span text:style-name="T11">'</text:span></text:span><text:span text:style-name="Строгий1"><text:span text:style-name="T2">язані з забезпечен­ням, під які воно було створено, згортаються з ним. Якщо кредитна спілка має обтяжливий контракт, наявне зобов'язання за цим контрактом вона визнає та оцінює як забезпечен­ня. </text:span></text:span></text:p>
      <text:p text:style-name="P8"><text:span text:style-name="Строгий1"><text:span text:style-name="T2"><text:s text:c="7"/>Щодо умовних зобов'язань кредитна спілка розкриває для кожного класу умовного зобов'язання на кінець звітного періоду стислу інформацію про сутність умовного зобов'язання і, якщо можливо, наближену оцінку <text:s/>його фінансового впливу. </text:span></text:span></text:p>
      <text:list xml:id="list3694761395" text:style-name="WW8Num4">
        <text:list-item>
          <text:list>
            <text:list-item>
              <text:list>
                <text:list-item>
                  <text:p text:style-name="P51"><text:span text:style-name="Строгий1"><text:span text:style-name="T6">Визнання доходів та витрат</text:span></text:span></text:p>
                </text:list-item>
              </text:list>
            </text:list-item>
          </text:list>
        </text:list-item>
      </text:list>
      <text:p text:style-name="P17"><text:span text:style-name="Строгий1"><text:span text:style-name="T2"><text:tab/>Дохід у фінансовій звітності визнається методом нарахування. Проценти за кредитами визнаються із застосуванням методу ефективної ставки відсотка. Коли виникає невизначеність щодо отримання нарахованих процентів, які були визнані доходом, такі проценти визнаються як витрати, а не коригування первісно визнаного доходу. Визнання </text:span></text:span><text:soft-page-break/><text:span text:style-name="Строгий1"><text:span text:style-name="T2">витрат у фінансовій звітності здійснюється за методом нарахування. Кредитна спілка аналізує витрати із застосуванням класифікації, яка базується на характері витрат. Витрати визнаються на основі безпосереднього зіставлення між понесеними витратами і прибутками по конкретних статтях доходів, що припускає одночасне визнання прибутків і витрат, що виникають безпосередньо і спільно від одних і тих же операцій. Доходи і витрати включаються до складу Звіту про фінансові результати <text:s/>(Звіт про сукупний дохід) на підставі принципів нарахування і відповідності відображення в бухгалтерському обліку і звітності тих періодів, до яких вони відносяться.</text:span></text:span></text:p>
      <text:list xml:id="list3146504612" text:style-name="WW8Num5">
        <text:list-item>
          <text:list>
            <text:list-item>
              <text:list>
                <text:list-item>
                  <text:p text:style-name="P12"><text:span text:style-name="Строгий1"><text:span text:style-name="T6">Витрати на персонал та відповідні нарахування</text:span></text:span></text:p>
                </text:list-item>
              </text:list>
            </text:list-item>
          </text:list>
        </text:list-item>
      </text:list>
      <text:p text:style-name="P21"><text:span text:style-name="Строгий1"><text:span text:style-name="T2"><text:s text:c="8"/>Витрати на заробітну плату, на нарахування єдиного соціального внеску, оплачувані річні відпустки та лікарняні, премії, нараховуються у тому періоді, в якому відповідні послуги надавались працівниками кредитної спілки. </text:span></text:span></text:p>
      <text:list xml:id="list3576654813" text:style-name="WW8Num6">
        <text:list-item>
          <text:list>
            <text:list-item>
              <text:list>
                <text:list-item>
                  <text:p text:style-name="P13"><text:span text:style-name="Строгий1"><text:span text:style-name="T6">Виправлення сум попередніх періодів</text:span></text:span></text:p>
                </text:list-item>
              </text:list>
            </text:list-item>
          </text:list>
        </text:list-item>
      </text:list>
      <text:p text:style-name="P22"><text:span text:style-name="Строгий1"><text:span text:style-name="T2">У поданій фінансовій звітності немає виправлення сум попередніх періодів. <text:s text:c="2"/></text:span></text:span></text:p>
      <text:p text:style-name="P52"><text:span text:style-name="Строгий1"><text:span text:style-name="T2"><text:tab/>Примітка 3.2. </text:span></text:span></text:p>
      <text:p text:style-name="P53"><text:span text:style-name="Строгий1"><text:span text:style-name="T2"><text:s/></text:span></text:span><text:span text:style-name="Строгий1"><text:span text:style-name="T6">Основні судження, що використовувались при застосуванні облікової політики</text:span></text:span></text:p>
      <text:list xml:id="list3595299988" text:style-name="WW8Num7">
        <text:list-item>
          <text:list>
            <text:list-item>
              <text:list>
                <text:list-item>
                  <text:p text:style-name="P14"><text:span text:style-name="Строгий1"><text:span text:style-name="T6">Капітал кредитної спілки. Класифікація та оцінка</text:span></text:span></text:p>
                </text:list-item>
              </text:list>
            </text:list-item>
          </text:list>
        </text:list-item>
      </text:list>
      <text:p text:style-name="P21"><text:span text:style-name="Строгий1"><text:span text:style-name="T2"><text:s text:c="9"/>Відповідно до вимог Основного закону та вимог регулятора, кредитна спілка відносить до капіталу пайовий, резервний, додатковий капітал, а також залишок нерозподіленого доходу. Додатково на вимогу регулятора кредитна спілка оцінює та контролює розмір регулятивного капіталу, який складається із суми фактично сформованого резерву забезпечен­ня покриття втрат від неповернених позичок та суми капіталу кредитної спілки, сформованого за рахунок резервного капіталу, нерозподіленого доходу (за наявності), обов’язкових пайових внесків, додаткового капіталу, за винятком добровільних цільових внесків членів кредитної спілки, зменшеної на суму непокритого збитку (за наявності). Кредитна спілка на регулярній основі контролює нормативи достатності капіталу, норматив кредитного ризику, норматив фінансової стійкості, буферу запасу капіталу.</text:span></text:span></text:p>
      <text:p text:style-name="P6"><text:span text:style-name="Строгий1"><text:span text:style-name="T2"><text:s text:c="8"/>Відповідно до Статуту кредитної спілки </text:span></text:span><text:span text:style-name="Строгий1"><text:span text:style-name="T6">резервний капітал</text:span></text:span><text:span text:style-name="Строгий1"><text:span text:style-name="T2"> призначений для відшкодування можливих збитків кредитної спілки, які не можуть бути покритими за рахунок надходжень поточного року, забезпечен­ня платоспроможності кредитної спілки та захисту заощаджень її членів.</text:span></text:span></text:p>
      <text:p text:style-name="P20"><text:span text:style-name="Строгий1"><text:span text:style-name="T2"><text:s text:c="9"/>Рішення про використання капіталу на покриття збитків кредитної спілки приймається спостереженою радою кредитної спілки в порядку, визначеному законодавством та рішенням загальних зборів членів кредитної спілки. </text:span></text:span></text:p>
      <text:p text:style-name="P6"><text:span text:style-name="Строгий1"><text:span text:style-name="T2"><text:s text:c="5"/>Додатковий капітал кредитної спілки формується за рахунок цільових внесків членів кредитної спілки, благодійних внесків фізичних та юридичних осіб, безоплатно отриманого майна і необоротних засобів. У разі ліквідації спілки залишок додаткового капіталу зараховується до Державного бюджету України.</text:span></text:span></text:p>
      <text:p text:style-name="P17"><text:span text:style-name="Строгий1"><text:span text:style-name="T2"><text:s text:c="8"/>Відповідно до положення про фінансове управління кредитної спілки додатковий капітал може бути використаний на покриття збитків. Також положенням про фінансове управління та Порядком розподілу доходів та покриття збитків встановлена черговість використання капіталу на покриття збитків.</text:span></text:span></text:p>
      <text:p text:style-name="P1"><text:span text:style-name="Строгий1"><text:span text:style-name="T2"><text:s text:c="5"/></text:span></text:span></text:p>
      <text:p text:style-name="P1"><text:span text:style-name="Строгий1"><text:span text:style-name="T2"><text:s text:c="5"/>3.2.2. <text:s/></text:span></text:span><text:span text:style-name="Строгий1"><text:span text:style-name="T6">Умовні зобов'язання </text:span></text:span></text:p>
      <text:p text:style-name="P17"><text:soft-page-break/><text:span text:style-name="Строгий1"><text:span text:style-name="T6"><text:s text:c="3"/></text:span></text:span><text:span text:style-name="Строгий1"><text:span text:style-name="T2"><text:s text:c="5"/>Під умовними зобов'язаннями кредитна спілка розуміє можливе зобов'язання (якого ще фактично немає), яке залежить від минулих подій та від того, чи відбудеться або не відбудеться ще подія в майбутньому та яка не залежить від кредитної спілки.</text:span></text:span></text:p>
      <text:p text:style-name="P20"><text:span text:style-name="Строгий1"><text:span text:style-name="T2"><text:s text:c="9"/>Також це може бути наявне зобов'язання, яке не може бути розкрите в звітності, оскільки невідомо, чи буде в майбутньому вибуття ресурсів, або неможливо оцінити суму.</text:span></text:span></text:p>
      <text:p text:style-name="P18"><text:span text:style-name="Строгий1"><text:span text:style-name="T2"><text:s text:c="4"/></text:span></text:span></text:p>
      <text:p text:style-name="P18"><text:span text:style-name="Строгий1"><text:span text:style-name="T2"><text:s text:c="4"/>3.2.3. <text:s/></text:span></text:span><text:span text:style-name="Строгий1"><text:span text:style-name="T6">Умовні активи</text:span></text:span></text:p>
      <text:p text:style-name="P6"><text:span text:style-name="Строгий1"><text:span text:style-name="T2"><text:s text:c="9"/>Під умовними активами кредитна спілка розуміє можливий актив (якого ще фактично немає), який залежить від минулих подій та від того, чи відбудеться або не відбудеться подія в майбутньому та яка не залежить від кредитної спілки.</text:span></text:span></text:p>
      <text:p text:style-name="P5"><text:span text:style-name="Строгий1"><text:span text:style-name="T2"><text:s text:c="10"/></text:span></text:span></text:p>
      <text:p text:style-name="P5"><text:span text:style-name="Строгий1"><text:span text:style-name="T2"><text:s text:c="9"/>3.2.4. </text:span></text:span><text:span text:style-name="Строгий1"><text:span text:style-name="T6">Пов</text:span></text:span><text:span text:style-name="rvts9"><text:span text:style-name="T11">'</text:span></text:span><text:span text:style-name="Строгий1"><text:span text:style-name="T6">язані сторони</text:span></text:span></text:p>
      <text:p text:style-name="P8"><text:span text:style-name="Строгий1"><text:span text:style-name="T2"><text:s text:c="8"/>У визначенні кола пов</text:span></text:span><text:span text:style-name="rvts9"><text:span text:style-name="T11">'</text:span></text:span><text:span text:style-name="Строгий1"><text:span text:style-name="T2">язаних сторін кредитна спілка регулюється ЗУ «Про фінансові послуги та державне регулювання ринків фінансових послуг». У фінансовій звітності на вимогу МСБО 24 кредитна спілка розкриває інформацію про зв</text:span></text:span><text:span text:style-name="rvts9"><text:span text:style-name="T7">'</text:span></text:span><text:span text:style-name="Строгий1"><text:span text:style-name="T2">язані сторони окремо по членах правління, спостережній ради, ревізійній комісії та членах сімей членів правління, спостереженої ради, ревізійної комісії. </text:span></text:span></text:p>
      <text:p text:style-name="P2"><text:span text:style-name="Строгий1"><text:span text:style-name="T2"><text:s text:c="9"/></text:span></text:span></text:p>
      <text:p text:style-name="P2"><text:span text:style-name="Строгий1"><text:span text:style-name="T2"><text:s text:c="9"/>3.2.5 <text:s/></text:span></text:span><text:span text:style-name="Строгий1"><text:span text:style-name="T6">Події після дати балансу</text:span></text:span></text:p>
      <text:p text:style-name="P17"><text:span text:style-name="Строгий1"><text:span text:style-name="T2"><text:s text:c="6"/>Під подіями після дати балансу кредитна спілка розуміє всі події до дати затвердження фінансової звітності до випуску, навіть якщо ці події відбуваються після оприлюднення фінансового результату чи іншої вибіркової фінансової інформації. Керуючись положенням МСБО 10 під затвердженням фінансової звітності до випуску кредитна спілка розуміє дату затвердження фінансової звітності спостережною радою. Кредитна спілка розділяє події після дати балансу на такі, що вимагають коригування після звітного періоду, та такі, що не вимагають коригування після звітного періоду. Дата затвердження фінансової звітності до випуску та інформація про події після балансу наведені у примітці 11.</text:span></text:span></text:p>
      <text:p text:style-name="P57"><text:span text:style-name="Строгий1"><text:span text:style-name="T2"><text:s text:c="9"/></text:span></text:span></text:p>
      <text:p text:style-name="P57"><text:span text:style-name="Строгий1"><text:span text:style-name="T2"><text:s text:c="13"/>Примітка 4 <text:s text:c="2"/></text:span></text:span></text:p>
      <text:p text:style-name="P46"><text:span text:style-name="Строгий1"><text:span text:style-name="T2"><text:s/></text:span></text:span><text:span text:style-name="Строгий1"><text:span text:style-name="T6"><text:s/>Інформація, що підтверджує статті, подані у звіті про фінансовий стан </text:span></text:span></text:p>
      <text:p text:style-name="P2"><text:span text:style-name="Строгий1"><text:span text:style-name="T6"><text:s text:c="13"/></text:span></text:span><text:span text:style-name="Строгий1"><text:span text:style-name="T2"><text:s text:c="4"/>Примітка 4.1 <text:s/></text:span></text:span><text:span text:style-name="Строгий1"><text:span text:style-name="T6"><text:s text:c="3"/>Основні засоби та нематеріальні активи </text:span></text:span></text:p>
      <text:p text:style-name="P24"><text:span text:style-name="Строгий1"><text:span text:style-name="T2"><text:s text:c="5"/>Кредитна спілка має основні засоби та нематеріальні активи наступною залишковою вартістю (тис.грн.) :</text:span></text:span></text:p>
      <table:table table:name="Таблиця5" table:style-name="Таблиця5">
        <table:table-column table:style-name="Таблиця5.A"/>
        <table:table-column table:style-name="Таблиця5.B"/>
        <table:table-column table:style-name="Таблиця5.C"/>
        <table:table-row table:style-name="Таблиця5.1">
          <table:table-cell table:style-name="Таблиця5.A1" office:value-type="string">
            <text:p text:style-name="P25"><text:span text:style-name="Строгий1"><text:span text:style-name="T2">Найменування показника</text:span></text:span></text:p>
          </table:table-cell>
          <table:table-cell table:style-name="Таблиця5.A1" office:value-type="string">
            <text:p text:style-name="P47"><text:span text:style-name="Строгий1"><text:span text:style-name="T2">на 31.12.2022 р.</text:span></text:span></text:p>
          </table:table-cell>
          <table:table-cell table:style-name="Таблиця5.C1" office:value-type="string">
            <text:p text:style-name="P47"><text:span text:style-name="Строгий1"><text:span text:style-name="T2">на 31.12.2021 р.</text:span></text:span></text:p>
          </table:table-cell>
        </table:table-row>
        <table:table-row table:style-name="Таблиця5.1">
          <table:table-cell table:style-name="Таблиця5.A1" office:value-type="string">
            <text:p text:style-name="P25"><text:span text:style-name="Строгий1"><text:span text:style-name="T2">Нематеріальні активи</text:span></text:span></text:p>
          </table:table-cell>
          <table:table-cell table:style-name="Таблиця5.A1" office:value-type="string">
            <text:p text:style-name="P47"><text:span text:style-name="Строгий1"><text:span text:style-name="T13">2</text:span></text:span></text:p>
          </table:table-cell>
          <table:table-cell table:style-name="Таблиця5.C1" office:value-type="string">
            <text:p text:style-name="P47"><text:span text:style-name="Строгий1"><text:span text:style-name="T2">2</text:span></text:span></text:p>
          </table:table-cell>
        </table:table-row>
        <table:table-row table:style-name="Таблиця5.1">
          <table:table-cell table:style-name="Таблиця5.A1" office:value-type="string">
            <text:p text:style-name="P25"><text:span text:style-name="Строгий1"><text:span text:style-name="T2">Основні засоби</text:span></text:span></text:p>
          </table:table-cell>
          <table:table-cell table:style-name="Таблиця5.A1" office:value-type="string">
            <text:p text:style-name="P67">35</text:p>
          </table:table-cell>
          <table:table-cell table:style-name="Таблиця5.C1" office:value-type="string">
            <text:p text:style-name="P67">44</text:p>
          </table:table-cell>
        </table:table-row>
      </table:table>
      <text:p text:style-name="P24"/>
      <text:p text:style-name="P26"><text:span text:style-name="Строгий1"><text:span text:style-name="T2"><text:s text:c="12"/>Примітка 4.2 <text:s text:c="3"/>Д</text:span></text:span><text:span text:style-name="Строгий1"><text:span text:style-name="T6">овгострокові фінансові інвестиції </text:span></text:span><text:span text:style-name="Строгий1"><text:span text:style-name="T1">(рядок 1035)</text:span></text:span></text:p>
      <text:p text:style-name="P27"><text:span text:style-name="Строгий1"><text:span text:style-name="T10"><text:s text:c="5"/></text:span></text:span><text:span text:style-name="Строгий1"><text:span text:style-name="T5">Кредитна спілка має довгострокові фінансові інвестиції, які обліковуються на балансовому рахунку 142 на суму 16 тис. грн.</text:span></text:span></text:p>
      <text:p text:style-name="P2"><text:span text:style-name="Строгий1"><text:span text:style-name="T2"><text:s text:c="15"/>Примітка 4.3 <text:s text:c="2"/></text:span></text:span><text:span text:style-name="Строгий1"><text:span text:style-name="T6">Довгострокова дебіторська заборгованість </text:span></text:span><text:span text:style-name="Строгий1"><text:span text:style-name="T2">(рядок 1040)</text:span></text:span></text:p>
      <text:p text:style-name="P27"><text:span text:style-name="Строгий1"><text:span text:style-name="T2"><text:s/>Довгострокова дебіторська заборгованість відсутня.</text:span></text:span></text:p>
      <text:p text:style-name="P2"><text:soft-page-break/><text:span text:style-name="Строгий1"><text:span text:style-name="T2"><text:s text:c="15"/>Примітка 4.4 </text:span></text:span><text:span text:style-name="Строгий1"><text:span text:style-name="T6">Інші необоротні активи </text:span></text:span><text:span text:style-name="Строгий1"><text:span text:style-name="T2">(рядок 1090)</text:span></text:span></text:p>
      <text:p text:style-name="P27"><text:span text:style-name="Строгий1"><text:span text:style-name="T6"><text:s/></text:span></text:span><text:span text:style-name="Строгий1"><text:span text:style-name="T2"><text:s/>Кредитна спілка не має інших необоротних активів.</text:span></text:span></text:p>
      <text:p text:style-name="P2"><text:span text:style-name="Строгий1"><text:span text:style-name="T2"><text:s text:c="11"/>Примітка 4.6. </text:span></text:span><text:span text:style-name="Строгий1"><text:span text:style-name="T6">Дебіторська забогованість за продукцію, товари, послуги </text:span></text:span><text:span text:style-name="Строгий1"><text:span text:style-name="T2">(рядок 1125).</text:span></text:span></text:p>
      <text:p text:style-name="P24"><text:span text:style-name="Строгий1"><text:span text:style-name="T2"><text:s/>У складі дебіторської заборгованості за продукцію, товари, послуги відображено по аналогії с П(С)БО — сплачені, але не отримані товари, роботи, послуги - витрати майбутніх періодів в частині передплати на періодичні видання , заборгованість відсутня.</text:span></text:span></text:p>
      <text:p text:style-name="P24"><text:span text:style-name="Строгий1"><text:span text:style-name="T2">Кредитна спілка має дебіторську заборгованість <text:s/>за розрахунками з нарахованих доходів – 98 тис. грн. (рядок 1140).</text:span></text:span></text:p>
      <text:p text:style-name="P2"><text:span text:style-name="Строгий1"><text:span text:style-name="T2"><text:s text:c="15"/>Примітка 4.7 <text:s text:c="3"/></text:span></text:span><text:span text:style-name="Строгий1"><text:span text:style-name="T6">Інша поточна дебіторська заборгованість </text:span></text:span><text:span text:style-name="Строгий1"><text:span text:style-name="T2">(рядок 1155)</text:span></text:span></text:p>
      <text:p text:style-name="P54"><text:span text:style-name="Строгий1"><text:span text:style-name="T2">тис.грн.</text:span></text:span></text:p>
      <table:table table:name="Таблиця6" table:style-name="Таблиця6">
        <table:table-column table:style-name="Таблиця6.A"/>
        <table:table-column table:style-name="Таблиця6.B"/>
        <table:table-column table:style-name="Таблиця6.C"/>
        <table:table-row table:style-name="Таблиця6.1">
          <table:table-cell table:style-name="Таблиця6.A1" office:value-type="string">
            <text:p text:style-name="P85">Найменування показника</text:p>
          </table:table-cell>
          <table:table-cell table:style-name="Таблиця6.A1" office:value-type="string">
            <text:p text:style-name="P47"><text:span text:style-name="Строгий1"><text:span text:style-name="T2">на 31.12.2022 р.</text:span></text:span></text:p>
          </table:table-cell>
          <table:table-cell table:style-name="Таблиця6.C1" office:value-type="string">
            <text:p text:style-name="P47"><text:span text:style-name="Строгий1"><text:span text:style-name="T2">на 31.12.2021 р.</text:span></text:span></text:p>
          </table:table-cell>
        </table:table-row>
        <table:table-row table:style-name="Таблиця6.1">
          <table:table-cell table:style-name="Таблиця6.A2" office:value-type="string">
            <text:p text:style-name="P92"><text:span text:style-name="T15">Залишок основної суми за кредитами</text:span></text:p>
          </table:table-cell>
          <table:table-cell table:style-name="Таблиця6.A2" office:value-type="string">
            <text:p text:style-name="P87">4137</text:p>
          </table:table-cell>
          <table:table-cell table:style-name="Таблиця6.C2" office:value-type="string">
            <text:p text:style-name="P95"><text:span text:style-name="T15">4189</text:span></text:p>
          </table:table-cell>
        </table:table-row>
        <table:table-row table:style-name="Таблиця6.1">
          <table:table-cell table:style-name="Таблиця6.A2" office:value-type="string">
            <text:p text:style-name="P93"><text:span text:style-name="T15">Сума фактично сформованого резерву покриття втрат від <text:s text:c="4"/>неповернених позичок</text:span></text:p>
          </table:table-cell>
          <table:table-cell table:style-name="Таблиця6.A2" office:value-type="string">
            <text:p text:style-name="P87">-327</text:p>
          </table:table-cell>
          <table:table-cell table:style-name="Таблиця6.C2" office:value-type="string">
            <text:p text:style-name="P95"><text:span text:style-name="T15">-7</text:span></text:p>
          </table:table-cell>
        </table:table-row>
        <table:table-row table:style-name="Таблиця6.1">
          <table:table-cell table:style-name="Таблиця6.A2" office:value-type="string">
            <text:p text:style-name="P85">Залишок нарахованих, але не сплачених процентів за кредитами</text:p>
          </table:table-cell>
          <table:table-cell table:style-name="Таблиця6.A2" office:value-type="string">
            <text:p text:style-name="P87">169</text:p>
          </table:table-cell>
          <table:table-cell table:style-name="Таблиця6.C2" office:value-type="string">
            <text:p text:style-name="P95"><text:span text:style-name="T15">105</text:span></text:p>
          </table:table-cell>
        </table:table-row>
        <table:table-row table:style-name="Таблиця6.1">
          <table:table-cell table:style-name="Таблиця6.A2" office:value-type="string">
            <text:p text:style-name="P85">Інші сформовані резерви</text:p>
          </table:table-cell>
          <table:table-cell table:style-name="Таблиця6.A2" office:value-type="string">
            <text:p text:style-name="P87">-73</text:p>
          </table:table-cell>
          <table:table-cell table:style-name="Таблиця6.C2" office:value-type="string">
            <text:p text:style-name="P95"><text:span text:style-name="T15">-2</text:span></text:p>
          </table:table-cell>
        </table:table-row>
        <table:table-row table:style-name="Таблиця6.1">
          <table:table-cell table:style-name="Таблиця6.A2" office:value-type="string">
            <text:p text:style-name="P93"><text:span text:style-name="T15">Сума заборгованості позичальників за держмитом та іншими судовими витратами</text:span></text:p>
          </table:table-cell>
          <table:table-cell table:style-name="Таблиця6.A2" office:value-type="string">
            <text:p text:style-name="P87">15</text:p>
          </table:table-cell>
          <table:table-cell table:style-name="Таблиця6.C2" office:value-type="string">
            <text:p text:style-name="P87">15</text:p>
          </table:table-cell>
        </table:table-row>
        <table:table-row table:style-name="Таблиця6.1">
          <table:table-cell table:style-name="Таблиця6.A2" office:value-type="string">
            <text:p text:style-name="P93"><text:span text:style-name="T15">Інша поточна дебіторська заборгованість</text:span></text:p>
          </table:table-cell>
          <table:table-cell table:style-name="Таблиця6.A2" office:value-type="string">
            <text:p text:style-name="P87">405</text:p>
          </table:table-cell>
          <table:table-cell table:style-name="Таблиця6.C2" office:value-type="string">
            <text:p text:style-name="P87">352</text:p>
          </table:table-cell>
        </table:table-row>
        <table:table-row table:style-name="Таблиця6.1">
          <table:table-cell table:style-name="Таблиця6.A2" office:value-type="string">
            <text:p text:style-name="P85">Сума фактично сформованого резерву сумнівних боргів на іншу поточну дебіторську заборгованість</text:p>
          </table:table-cell>
          <table:table-cell table:style-name="Таблиця6.A2" office:value-type="string">
            <text:p text:style-name="P87">-</text:p>
          </table:table-cell>
          <table:table-cell table:style-name="Таблиця6.C2" office:value-type="string">
            <text:p text:style-name="P87">-</text:p>
          </table:table-cell>
        </table:table-row>
        <table:table-row table:style-name="Таблиця6.1">
          <table:table-cell table:style-name="Таблиця6.A2" office:value-type="string">
            <text:p text:style-name="P85">Разом</text:p>
          </table:table-cell>
          <table:table-cell table:style-name="Таблиця6.A2" office:value-type="string">
            <text:p text:style-name="P87">4326</text:p>
          </table:table-cell>
          <table:table-cell table:style-name="Таблиця6.C2" office:value-type="string">
            <text:p text:style-name="P95"><text:span text:style-name="T6">4652</text:span></text:p>
          </table:table-cell>
        </table:table-row>
      </table:table>
      <text:p text:style-name="P80"><text:s text:c="8"/></text:p>
      <text:p text:style-name="P2"><text:span text:style-name="Строгий1"><text:span text:style-name="T2"><text:s text:c="15"/>Примітка 4.8 <text:s/></text:span></text:span><text:span text:style-name="Строгий1"><text:span text:style-name="T6">Гроші та їх еквіваленти </text:span></text:span><text:span text:style-name="Строгий1"><text:span text:style-name="T2">(рядок 1165)</text:span></text:span></text:p>
      <text:p text:style-name="P29"><text:span text:style-name="Строгий1"><text:span text:style-name="T2"><text:s text:c="7"/>Складові статті Гроші та їх еквіваленти, відображені у рядку 1165, наведено у таблиці нижче:</text:span></text:span></text:p>
      <text:p text:style-name="P54"><text:span text:style-name="Строгий1"><text:span text:style-name="T2">тис.грн.</text:span></text:span></text:p>
      <table:table table:name="Таблиця7" table:style-name="Таблиця7">
        <table:table-column table:style-name="Таблиця7.A"/>
        <table:table-column table:style-name="Таблиця7.B"/>
        <table:table-column table:style-name="Таблиця7.C"/>
        <table:table-row table:style-name="Таблиця7.1">
          <table:table-cell table:style-name="Таблиця7.A1" office:value-type="string">
            <text:p text:style-name="P85">Найменування показника</text:p>
          </table:table-cell>
          <table:table-cell table:style-name="Таблиця7.A1" office:value-type="string">
            <text:p text:style-name="P47"><text:span text:style-name="Строгий1"><text:span text:style-name="T2">на 31.12.2022 р.</text:span></text:span></text:p>
          </table:table-cell>
          <table:table-cell table:style-name="Таблиця7.C1" office:value-type="string">
            <text:p text:style-name="P47"><text:span text:style-name="Строгий1"><text:span text:style-name="T2">31.12.2021 р.</text:span></text:span></text:p>
          </table:table-cell>
        </table:table-row>
        <table:table-row table:style-name="Таблиця7.1">
          <table:table-cell table:style-name="Таблиця7.A2" office:value-type="string">
            <text:p text:style-name="P85">Готівка</text:p>
          </table:table-cell>
          <table:table-cell table:style-name="Таблиця7.A2" office:value-type="string">
            <text:p text:style-name="P87">204</text:p>
          </table:table-cell>
          <table:table-cell table:style-name="Таблиця7.C2" office:value-type="string">
            <text:p text:style-name="P87">200</text:p>
          </table:table-cell>
        </table:table-row>
        <table:table-row table:style-name="Таблиця7.1">
          <table:table-cell table:style-name="Таблиця7.A2" office:value-type="string">
            <text:p text:style-name="P93"><text:span text:style-name="T17"><text:s/></text:span><text:span text:style-name="T15">Рахунки у банку</text:span></text:p>
          </table:table-cell>
          <table:table-cell table:style-name="Таблиця7.A2" office:value-type="string">
            <text:p text:style-name="P87">2</text:p>
          </table:table-cell>
          <table:table-cell table:style-name="Таблиця7.C2" office:value-type="string">
            <text:p text:style-name="P86">1</text:p>
          </table:table-cell>
        </table:table-row>
        <table:table-row table:style-name="Таблиця7.1">
          <table:table-cell table:style-name="Таблиця7.A2" office:value-type="string">
            <text:p text:style-name="P85">Грошові кошти в дорозі</text:p>
          </table:table-cell>
          <table:table-cell table:style-name="Таблиця7.A2" office:value-type="string">
            <text:p text:style-name="P86"/>
          </table:table-cell>
          <table:table-cell table:style-name="Таблиця7.C2" office:value-type="string">
            <text:p text:style-name="P86"/>
          </table:table-cell>
        </table:table-row>
        <table:table-row table:style-name="Таблиця7.1">
          <table:table-cell table:style-name="Таблиця7.A2" office:value-type="string">
            <text:p text:style-name="P93"><text:span text:style-name="T15">Еквіваленти грошових коштів</text:span></text:p>
          </table:table-cell>
          <table:table-cell table:style-name="Таблиця7.A2" office:value-type="string">
            <text:p text:style-name="P86"/>
          </table:table-cell>
          <table:table-cell table:style-name="Таблиця7.C2" office:value-type="string">
            <text:p text:style-name="P86"/>
          </table:table-cell>
        </table:table-row>
        <table:table-row table:style-name="Таблиця7.1">
          <table:table-cell table:style-name="Таблиця7.A2" office:value-type="string">
            <text:p text:style-name="P85">Разом</text:p>
          </table:table-cell>
          <table:table-cell table:style-name="Таблиця7.A2" office:value-type="string">
            <text:p text:style-name="P96">206</text:p>
          </table:table-cell>
          <table:table-cell table:style-name="Таблиця7.C2" office:value-type="string">
            <text:p text:style-name="P96">201</text:p>
          </table:table-cell>
        </table:table-row>
      </table:table>
      <text:p text:style-name="P80"><text:s text:c="14"/></text:p>
      <text:p text:style-name="P15"><text:span text:style-name="Строгий1"><text:span text:style-name="T2"><text:s text:c="9"/>Примітка 4.9 </text:span></text:span><text:span text:style-name="Строгий1"><text:span text:style-name="T6">Необоротні активи, утримувані для продажу, та групи вибуття</text:span></text:span><text:span text:style-name="Строгий1"><text:span text:style-name="T2"> (рядок 1200)</text:span></text:span></text:p>
      <text:p text:style-name="P29"><text:span text:style-name="Строгий1"><text:span text:style-name="T2"><text:s text:c="2"/>Кредитна спілка не має необоротних активів, утримуваних для продажу.</text:span></text:span></text:p>
      <text:p text:style-name="P2"><text:soft-page-break/><text:span text:style-name="Строгий1"><text:span text:style-name="T2"><text:s text:c="3"/><text:tab/> <text:s text:c="8"/>Примітка 4.10 <text:s/></text:span></text:span><text:span text:style-name="Строгий1"><text:span text:style-name="T6"><text:s/>Зареєстрований (пайовий) капітал </text:span></text:span><text:span text:style-name="Строгий1"><text:span text:style-name="T2"><text:s text:c="3"/>(рядок 1400).</text:span></text:span></text:p>
      <text:p text:style-name="P15"><text:span text:style-name="Строгий1"><text:span text:style-name="T2">Відповідно до МСБО 32, у якості пайового капіталу кредитна спілка визнає обов'язкові пайові внески членів кредитної спілки. Рух таких внесків відображено у Звіті про власний капітал у графі 3. Станом на 31.12.2022 р. зареєстрований пайовий капітал складає 18 тис. грн.</text:span></text:span></text:p>
      <text:p text:style-name="P2"><text:span text:style-name="Строгий1"><text:span text:style-name="T2"><text:s text:c="16"/>Примітка 4.11 </text:span></text:span><text:span text:style-name="Строгий1"><text:span text:style-name="T6">Додатковий капітал </text:span></text:span><text:span text:style-name="Строгий1"><text:span text:style-name="T2">( рядок 1410)</text:span></text:span></text:p>
      <text:p text:style-name="P15"><text:span text:style-name="Строгий1"><text:span text:style-name="T2"><text:s/>Відповідно до до МСБО 32, у якості додаткового капіталу кредитна спілка визнає цільові внески членів кредитної спілки та обов'язкові цільові внески в додатковий капітал. Рух таких внесків відображено у Звіті про власний капітал у графі 5. Станом на 31.12.2022 р. сума додаткового капіталу складає <text:s/>6 тис.грн.</text:span></text:span></text:p>
      <text:p text:style-name="P2"><text:span text:style-name="Строгий1"><text:span text:style-name="T2"><text:s text:c="14"/>Примітка 4.12 <text:s/></text:span></text:span><text:span text:style-name="Строгий1"><text:span text:style-name="T6">Резервний капітал </text:span></text:span><text:span text:style-name="Строгий1"><text:span text:style-name="T2"><text:s text:c="2"/>(рядок 1415)</text:span></text:span></text:p>
      <text:p text:style-name="P27"><text:span text:style-name="Строгий1"><text:span text:style-name="T2"><text:s text:c="4"/>Кредитна спілка <text:s text:c="2"/>формує резервний капітал відповідно до Положення про фінансове управління. Джерела формування резервного капіталу передбачені Статутом та Положенням про фінансове управління. Рух коштів резервного капіталу відображено у Звіті про власний капітал у графі 6. За <text:s text:c="2"/>2022 рік надходження до резервного капіталу склали <text:s/>434 тис. грн., залишок на 31.12.2022 р. – <text:s/>1442 тис. грн.</text:span></text:span></text:p>
      <text:p text:style-name="P2"><text:span text:style-name="Строгий1"><text:span text:style-name="T2"><text:s text:c="14"/>Примітка 4.13 <text:s/></text:span></text:span><text:span text:style-name="Строгий1"><text:span text:style-name="T6">Нерозподілений прибуток (непокритий збиток)</text:span></text:span><text:span text:style-name="Строгий1"><text:span text:style-name="T2"> (рядок 1420)</text:span></text:span></text:p>
      <text:p text:style-name="P24"><text:span text:style-name="Строгий1"><text:span text:style-name="T2"><text:s text:c="11"/>У цій фінансовій звітності, відповідно до вимог МСФЗ, кредитна спілка вираховує фінансовий результат методом нарахування та за принципом відповідності доходів та витрат. </text:span></text:span></text:p>
      <text:p text:style-name="P24"><text:span text:style-name="Строгий1"><text:span text:style-name="T2"><text:s text:c="10"/>За <text:s text:c="2"/>2022 р. <text:s/>кредитна спілка <text:s/>отримала фінансовий результат - збиток на суму 1038 тис. грн. <text:s/>Станом на 31.12.2022 р. непокритий збиток склав 1038 тис. грн.</text:span></text:span></text:p>
      <text:p text:style-name="P2"><text:span text:style-name="Строгий1"><text:span text:style-name="T2"><text:s text:c="17"/>Примітка 4.14 <text:s/></text:span></text:span><text:span text:style-name="Строгий1"><text:span text:style-name="T6">Інші довгострокові зобов'язання <text:s/></text:span></text:span><text:span text:style-name="Строгий1"><text:span text:style-name="T2">(рядок 1515)</text:span></text:span></text:p>
      <text:p text:style-name="P1"><text:span text:style-name="Строгий1"><text:span text:style-name="T2"><text:s text:c="11"/>Кредитна спілка <text:s/>має довгострокові зобов'язання, які станом на 31.12.2022 р. склали 211 тис. грн. :</text:span></text:span></text:p>
      <text:p text:style-name="P54"><text:span text:style-name="Строгий1"><text:span text:style-name="T2">тис.грн.</text:span></text:span></text:p>
      <table:table table:name="Таблиця8" table:style-name="Таблиця8">
        <table:table-column table:style-name="Таблиця8.A"/>
        <table:table-column table:style-name="Таблиця8.B"/>
        <table:table-column table:style-name="Таблиця8.C"/>
        <table:table-row table:style-name="Таблиця8.1">
          <table:table-cell table:style-name="Таблиця8.A1" office:value-type="string">
            <text:p text:style-name="P25"><text:span text:style-name="Строгий1"><text:span text:style-name="T2">Найменування показника</text:span></text:span></text:p>
          </table:table-cell>
          <table:table-cell table:style-name="Таблиця8.A1" office:value-type="string">
            <text:p text:style-name="P47"><text:span text:style-name="Строгий1"><text:span text:style-name="T2">на 31.12.2022 р.</text:span></text:span></text:p>
          </table:table-cell>
          <table:table-cell table:style-name="Таблиця8.C1" office:value-type="string">
            <text:p text:style-name="P47"><text:span text:style-name="Строгий1"><text:span text:style-name="T2">на 31.12.2021 р.</text:span></text:span></text:p>
          </table:table-cell>
        </table:table-row>
        <table:table-row table:style-name="Таблиця8.1">
          <table:table-cell table:style-name="Таблиця8.A1" office:value-type="string">
            <text:p text:style-name="P25"><text:span text:style-name="Строгий1"><text:span text:style-name="T2">довгострокові зобов'язання</text:span></text:span></text:p>
          </table:table-cell>
          <table:table-cell table:style-name="Таблиця8.A1" office:value-type="string">
            <text:p text:style-name="P47"><text:span text:style-name="Строгий1"><text:span text:style-name="T2">211</text:span></text:span></text:p>
          </table:table-cell>
          <table:table-cell table:style-name="Таблиця8.C1" office:value-type="string">
            <text:p text:style-name="P67">699</text:p>
          </table:table-cell>
        </table:table-row>
      </table:table>
      <text:p text:style-name="P80"><text:s text:c="16"/></text:p>
      <text:p text:style-name="P2"><text:span text:style-name="Строгий1"><text:span text:style-name="T2"><text:s text:c="18"/>Примітка 4.15 </text:span></text:span><text:span text:style-name="Строгий1"><text:span text:style-name="T6">Довгострокові забезпечен­ня <text:s/></text:span></text:span><text:span text:style-name="Строгий1"><text:span text:style-name="T2"><text:s/>(рядок 1520)</text:span></text:span></text:p>
      <text:p text:style-name="P27"><text:span text:style-name="Строгий1"><text:span text:style-name="T2"><text:s text:c="9"/>Кредитна спілка не має довгострокових забезпечен­ь.</text:span></text:span></text:p>
      <text:p text:style-name="P2"><text:span text:style-name="Строгий1"><text:span text:style-name="T2"><text:s text:c="18"/>Примітка 4.16 </text:span></text:span><text:span text:style-name="Строгий1"><text:span text:style-name="T6">Поточна кредиторська заборгованість за довгостроковими зобов</text:span></text:span><text:span text:style-name="Строгий1"><text:span text:style-name="T12">’язаннями</text:span></text:span><text:span text:style-name="Строгий1"><text:span text:style-name="T6"> </text:span></text:span><text:span text:style-name="Строгий1"><text:span text:style-name="T2">(рядок 1610)</text:span></text:span></text:p>
      <text:p text:style-name="P24"><text:span text:style-name="Строгий1"><text:span text:style-name="T2"><text:s text:c="8"/>Кредитна спілка має </text:span></text:span><text:span text:style-name="Строгий1"><text:span text:style-name="T1">кредиторську заборгованість за довгостроковими зобов</text:span></text:span><text:span text:style-name="Строгий1"><text:span text:style-name="T14">’язаннями, що рахується по балансовому рахунку 611 на суму </text:span></text:span><text:span text:style-name="Строгий1"><text:span text:style-name="T1">2749 </text:span></text:span><text:span text:style-name="Строгий1"><text:span text:style-name="T14"><text:s/>тис.грн.</text:span></text:span><text:span text:style-name="Строгий1"><text:span text:style-name="T2"> <text:s text:c="2"/></text:span></text:span></text:p>
      <text:p text:style-name="P23"><text:span text:style-name="Строгий1"><text:span text:style-name="T2"><text:s text:c="14"/>Примітка 4.17 </text:span></text:span><text:span text:style-name="Строгий1"><text:span text:style-name="T6">Поточна заборгованість за розрахунками з бюджетом, зі страхування та з оплати праці <text:s/></text:span></text:span><text:span text:style-name="Строгий1"><text:span text:style-name="T2">(рядок 1625,1630)</text:span></text:span></text:p>
      <text:p text:style-name="P18"><text:span text:style-name="Строгий1"><text:span text:style-name="T2"><text:s text:c="5"/>У зв'язку з введенням воєнного стану, <text:s/>зменшенню доходів кредитної спілки, за <text:s/>2022 рок наявна заборгованість з виплати заробітної плати та податків та зборів. Станом на 31.12.2022 р. у звітності <text:s/>наявна поточна заборгованість по заробітній платі в сумі <text:s/>48 тис. грн. та податках у сумі 33 тис.грн.</text:span></text:span></text:p>
      <text:p text:style-name="P2"><text:span text:style-name="Строгий1"><text:span text:style-name="T2"><text:tab/> <text:s text:c="14"/>Примітка 4.18 <text:s text:c="3"/></text:span></text:span><text:span text:style-name="Строгий1"><text:span text:style-name="T6">Інші поточні зобов'язання <text:s text:c="2"/></text:span></text:span><text:span text:style-name="Строгий1"><text:span text:style-name="T2">(рядок 1690)</text:span></text:span></text:p>
      <text:p text:style-name="P24"><text:span text:style-name="Строгий1"><text:span text:style-name="T2">Деталізація статті інші поточні зобов'язання наведена в таблиці нижче:</text:span></text:span></text:p>
      <text:p text:style-name="P54"><text:soft-page-break/><text:span text:style-name="Строгий1"><text:span text:style-name="T2">тис.грн.</text:span></text:span></text:p>
      <table:table table:name="Таблиця9" table:style-name="Таблиця9">
        <table:table-column table:style-name="Таблиця9.A"/>
        <table:table-column table:style-name="Таблиця9.B"/>
        <table:table-column table:style-name="Таблиця9.C"/>
        <table:table-row table:style-name="Таблиця9.1">
          <table:table-cell table:style-name="Таблиця9.A1" office:value-type="string">
            <text:p text:style-name="P85">Найменування показника</text:p>
          </table:table-cell>
          <table:table-cell table:style-name="Таблиця9.A1" office:value-type="string">
            <text:p text:style-name="P47"><text:span text:style-name="Строгий1"><text:span text:style-name="T2">на 31.12.2022 р.</text:span></text:span></text:p>
          </table:table-cell>
          <table:table-cell table:style-name="Таблиця9.C1" office:value-type="string">
            <text:p text:style-name="P47"><text:span text:style-name="Строгий1"><text:span text:style-name="T2">на 31.12.2021 р.</text:span></text:span></text:p>
          </table:table-cell>
        </table:table-row>
        <table:table-row table:style-name="Таблиця9.1">
          <table:table-cell table:style-name="Таблиця9.A2" office:value-type="string">
            <text:p text:style-name="P85">Внески членів на додаткові пайові внески за амортизованою вартістю</text:p>
          </table:table-cell>
          <table:table-cell table:style-name="Таблиця9.A2" office:value-type="string">
            <text:p text:style-name="P87">4</text:p>
          </table:table-cell>
          <table:table-cell table:style-name="Таблиця9.C2" office:value-type="string">
            <text:p text:style-name="P87">4</text:p>
          </table:table-cell>
        </table:table-row>
        <table:table-row table:style-name="Таблиця9.1">
          <table:table-cell table:style-name="Таблиця9.A2" office:value-type="string">
            <text:p text:style-name="P85">Інша поточна кредиторська заборгованість</text:p>
          </table:table-cell>
          <table:table-cell table:style-name="Таблиця9.A2" office:value-type="string">
            <text:p text:style-name="P87">977</text:p>
          </table:table-cell>
          <table:table-cell table:style-name="Таблиця9.C2" office:value-type="string">
            <text:p text:style-name="P87">847</text:p>
          </table:table-cell>
        </table:table-row>
        <table:table-row table:style-name="Таблиця9.1">
          <table:table-cell table:style-name="Таблиця9.A2" office:value-type="string">
            <text:p text:style-name="P93"><text:span text:style-name="T15">Разом</text:span></text:p>
          </table:table-cell>
          <table:table-cell table:style-name="Таблиця9.A2" office:value-type="string">
            <text:p text:style-name="P87">981</text:p>
          </table:table-cell>
          <table:table-cell table:style-name="Таблиця9.C2" office:value-type="string">
            <text:p text:style-name="P87">851</text:p>
          </table:table-cell>
        </table:table-row>
      </table:table>
      <text:p text:style-name="P2"/>
      <text:p text:style-name="P55"><text:span text:style-name="Строгий1"><text:span text:style-name="T2"><text:s/>Примітка <text:s text:c="2"/>5 <text:s/></text:span></text:span></text:p>
      <text:p text:style-name="P29"><text:span text:style-name="Строгий1"><text:span text:style-name="T9"><text:s/>І</text:span></text:span><text:span text:style-name="Строгий1"><text:span text:style-name="T6">нформація, що підтверджує статті, подані у звіті про фінансові результати</text:span></text:span><text:span text:style-name="Строгий1"><text:span text:style-name="T2"> (Звіт про сукупний дохід) </text:span></text:span></text:p>
      <text:p text:style-name="P2"><text:span text:style-name="Строгий1"><text:span text:style-name="T2"><text:s text:c="13"/>Примітка 5.1 <text:s/></text:span></text:span><text:span text:style-name="Строгий1"><text:span text:style-name="T6">Чистий дохід від реалізації продукції (товарів, робіт, послуг)</text:span></text:span><text:span text:style-name="Строгий1"><text:span text:style-name="T2"> <text:s/>(рядок 2120)</text:span></text:span></text:p>
      <text:p text:style-name="P31"><text:span text:style-name="Строгий1"><text:span text:style-name="T2">Деталізація статті інші операційні доходи наведена в таблиці нижче: </text:span></text:span></text:p>
      <text:p text:style-name="P54"><text:span text:style-name="Строгий1"><text:span text:style-name="T2">тис.грн.</text:span></text:span></text:p>
      <table:table table:name="Таблиця10" table:style-name="Таблиця10">
        <table:table-column table:style-name="Таблиця10.A"/>
        <table:table-column table:style-name="Таблиця10.B"/>
        <table:table-column table:style-name="Таблиця10.C"/>
        <table:table-row table:style-name="Таблиця10.1">
          <table:table-cell table:style-name="Таблиця10.A1" office:value-type="string">
            <text:p text:style-name="P93"><text:span text:style-name="T15">Найменування показника</text:span></text:p>
          </table:table-cell>
          <table:table-cell table:style-name="Таблиця10.A1" office:value-type="string">
            <text:p text:style-name="P25"><text:span text:style-name="Строгий1"><text:span text:style-name="T2">на 31.12.2022 </text:span></text:span></text:p>
          </table:table-cell>
          <table:table-cell table:style-name="Таблиця10.C1" office:value-type="string">
            <text:p text:style-name="P25"><text:span text:style-name="Строгий1"><text:span text:style-name="T2">на 31.12.2021 </text:span></text:span></text:p>
          </table:table-cell>
        </table:table-row>
        <table:table-row table:style-name="Таблиця10.1">
          <table:table-cell table:style-name="Таблиця10.A2" office:value-type="string">
            <text:p text:style-name="P85">Нараховані проценти за кредитами</text:p>
          </table:table-cell>
          <table:table-cell table:style-name="Таблиця10.A2" office:value-type="string">
            <text:p text:style-name="P87">676</text:p>
          </table:table-cell>
          <table:table-cell table:style-name="Таблиця10.C2" office:value-type="string">
            <text:p text:style-name="P87">976</text:p>
          </table:table-cell>
        </table:table-row>
        <table:table-row table:style-name="Таблиця10.1">
          <table:table-cell table:style-name="Таблиця10.A2" office:value-type="string">
            <text:p text:style-name="P85">Інші процентні доходи</text:p>
          </table:table-cell>
          <table:table-cell table:style-name="Таблиця10.A2" office:value-type="string">
            <text:p text:style-name="P87">-</text:p>
          </table:table-cell>
          <table:table-cell table:style-name="Таблиця10.C2" office:value-type="string">
            <text:p text:style-name="P87">-</text:p>
          </table:table-cell>
        </table:table-row>
        <table:table-row table:style-name="Таблиця10.1">
          <table:table-cell table:style-name="Таблиця10.A2" office:value-type="string">
            <text:p text:style-name="P85">Дохід від зменшення Резерву покриття втрат від неповернених позичок</text:p>
          </table:table-cell>
          <table:table-cell table:style-name="Таблиця10.A2" office:value-type="string">
            <text:p text:style-name="P87">-</text:p>
          </table:table-cell>
          <table:table-cell table:style-name="Таблиця10.C2" office:value-type="string">
            <text:p text:style-name="P87">141</text:p>
          </table:table-cell>
        </table:table-row>
        <table:table-row table:style-name="Таблиця10.1">
          <table:table-cell table:style-name="Таблиця10.A2" office:value-type="string">
            <text:p text:style-name="P93"><text:span text:style-name="T15">Дохід від зменшення Резерву сумнівних боргів по іншій дебіторській забогованості</text:span></text:p>
          </table:table-cell>
          <table:table-cell table:style-name="Таблиця10.A2" office:value-type="string">
            <text:p text:style-name="P87">-</text:p>
          </table:table-cell>
          <table:table-cell table:style-name="Таблиця10.C2" office:value-type="string">
            <text:p text:style-name="P87">-</text:p>
          </table:table-cell>
        </table:table-row>
        <table:table-row table:style-name="Таблиця10.1">
          <table:table-cell table:style-name="Таблиця10.A2" office:value-type="string">
            <text:p text:style-name="P85">Дохід від зменшення Резерву сумнівних боргів за нарахованими процентами</text:p>
          </table:table-cell>
          <table:table-cell table:style-name="Таблиця10.A2" office:value-type="string">
            <text:p text:style-name="P87">-</text:p>
          </table:table-cell>
          <table:table-cell table:style-name="Таблиця10.C2" office:value-type="string">
            <text:p text:style-name="P87">-</text:p>
          </table:table-cell>
        </table:table-row>
        <table:table-row table:style-name="Таблиця10.1">
          <table:table-cell table:style-name="Таблиця10.A2" office:value-type="string">
            <text:p text:style-name="P88">Разом <text:s/>операційні доходи</text:p>
          </table:table-cell>
          <table:table-cell table:style-name="Таблиця10.A2" office:value-type="string">
            <text:p text:style-name="P90">676</text:p>
          </table:table-cell>
          <table:table-cell table:style-name="Таблиця10.C2" office:value-type="string">
            <text:p text:style-name="P90">1117</text:p>
          </table:table-cell>
        </table:table-row>
      </table:table>
      <text:p text:style-name="P2"/>
      <text:p text:style-name="P32"><text:span text:style-name="Строгий1"><text:span text:style-name="T2"><text:s text:c="10"/>Примітка 5.2 <text:s/></text:span></text:span><text:span text:style-name="Строгий1"><text:span text:style-name="T6"><text:s/>Адміністративні витрати, інші операційні витрати <text:s/></text:span></text:span><text:span text:style-name="Строгий1"><text:span text:style-name="T2"><text:s/>(рядки 2130, 2180) </text:span></text:span></text:p>
      <text:p text:style-name="P29"><text:span text:style-name="Строгий1"><text:span text:style-name="T2"><text:s text:c="2"/><text:tab/>Кредитна спілка визнає витрати методом нарахування на основі безпосереднього зіставлення між понесеними витратами і прибутками по конкретних статтях доходів, що припускає одночасне визнання прибутків і витрат, що виникають безпосередньо і спільно від одних і тих самих операцій або інших подій. Фінансові витрати визнаються за методом ефективного відсотка. Деталізація статей витрат Адміністративні витрати, Інші операційні витрати наведена в таблиці нижче:</text:span></text:span></text:p>
      <table:table table:name="Таблиця11" table:style-name="Таблиця11">
        <table:table-column table:style-name="Таблиця11.A"/>
        <table:table-column table:style-name="Таблиця11.B"/>
        <table:table-column table:style-name="Таблиця11.C"/>
        <table:table-row table:style-name="Таблиця11.1">
          <table:table-cell table:style-name="Таблиця11.A1" office:value-type="string">
            <text:p text:style-name="P93"><text:span text:style-name="T15">Найменування показника</text:span></text:p>
          </table:table-cell>
          <table:table-cell table:style-name="Таблиця11.A1" office:value-type="string">
            <text:p text:style-name="P25"><text:span text:style-name="Строгий1"><text:span text:style-name="T2">на 31.12.2022 </text:span></text:span></text:p>
          </table:table-cell>
          <table:table-cell table:style-name="Таблиця11.C1" office:value-type="string">
            <text:p text:style-name="P25"><text:span text:style-name="Строгий1"><text:span text:style-name="T2">на 31.12.2021 </text:span></text:span></text:p>
          </table:table-cell>
        </table:table-row>
        <table:table-row table:style-name="Таблиця11.1">
          <table:table-cell table:style-name="Таблиця11.A2" table:number-columns-spanned="2" office:value-type="string">
            <text:p text:style-name="P93"><text:span text:style-name="T15">Адміністративні витрати</text:span><text:span text:style-name="T23"> (</text:span><text:span text:style-name="T15">р.2130)</text:span></text:p>
          </table:table-cell>
          <table:covered-table-cell/>
          <table:table-cell table:style-name="Таблиця11.C2" office:value-type="string">
            <text:p text:style-name="P84"/>
          </table:table-cell>
        </table:table-row>
        <table:table-row table:style-name="Таблиця11.1">
          <table:table-cell table:style-name="Таблиця11.A2" office:value-type="string">
            <text:p text:style-name="P85">Витрати на виплати працівникам </text:p>
          </table:table-cell>
          <table:table-cell table:style-name="Таблиця11.A2" office:value-type="string">
            <text:p text:style-name="P87">309</text:p>
          </table:table-cell>
          <table:table-cell table:style-name="Таблиця11.C2" office:value-type="string">
            <text:p text:style-name="P87">295</text:p>
          </table:table-cell>
        </table:table-row>
        <table:table-row table:style-name="Таблиця11.1">
          <table:table-cell table:style-name="Таблиця11.A4" office:value-type="string">
            <text:p text:style-name="P85">Інші адміністративні витрати — оренда, утримання офісу, послуги</text:p>
          </table:table-cell>
          <table:table-cell table:style-name="Таблиця11.A4" office:value-type="string">
            <text:p text:style-name="P86">119</text:p>
          </table:table-cell>
          <table:table-cell table:style-name="Таблиця11.C4" office:value-type="string">
            <text:p text:style-name="P86">84</text:p>
          </table:table-cell>
        </table:table-row>
        <table:table-row table:style-name="Таблиця11.5">
          <table:table-cell table:style-name="Таблиця11.A5" office:value-type="string">
            <text:p text:style-name="P85">Разом адміністративні витрати</text:p>
          </table:table-cell>
          <table:table-cell table:style-name="Таблиця11.A5" office:value-type="string">
            <text:p text:style-name="P89">428</text:p>
          </table:table-cell>
          <table:table-cell table:style-name="Таблиця11.A5" office:value-type="string">
            <text:p text:style-name="P89">379</text:p>
          </table:table-cell>
        </table:table-row>
        <text:soft-page-break/>
        <table:table-row table:style-name="Таблиця11.5">
          <table:table-cell table:style-name="Таблиця11.A6" office:value-type="string">
            <text:p text:style-name="P91"/>
          </table:table-cell>
          <table:table-cell table:style-name="Таблиця11.A6" office:value-type="string">
            <text:p text:style-name="P86"/>
          </table:table-cell>
          <table:table-cell table:style-name="Таблиця11.A6" office:value-type="string">
            <text:p text:style-name="P86"/>
          </table:table-cell>
        </table:table-row>
        <table:table-row table:style-name="Таблиця11.5">
          <table:table-cell table:style-name="Таблиця11.A5" office:value-type="string">
            <text:p text:style-name="P93"><text:span text:style-name="T15">Найменування показника</text:span></text:p>
          </table:table-cell>
          <table:table-cell table:style-name="Таблиця11.A5" office:value-type="string">
            <text:p text:style-name="P94"><text:span text:style-name="Строгий1"><text:span text:style-name="T2">на 31.12.2022 </text:span></text:span></text:p>
          </table:table-cell>
          <table:table-cell table:style-name="Таблиця11.A5" office:value-type="string">
            <text:p text:style-name="P94"><text:span text:style-name="Строгий1"><text:span text:style-name="T2">на 31.12.2021 </text:span></text:span></text:p>
          </table:table-cell>
        </table:table-row>
        <table:table-row table:style-name="Таблиця11.1">
          <table:table-cell table:style-name="Таблиця11.A8" table:number-columns-spanned="2" office:value-type="string">
            <text:p text:style-name="P93"><text:span text:style-name="T15">Інші операційні витрати (р.2180) <text:s text:c="74"/></text:span></text:p>
          </table:table-cell>
          <table:covered-table-cell/>
          <table:table-cell table:style-name="Таблиця11.C8" office:value-type="string">
            <text:p text:style-name="P94"/>
          </table:table-cell>
        </table:table-row>
        <table:table-row table:style-name="Таблиця11.1">
          <table:table-cell table:style-name="Таблиця11.A2" office:value-type="string">
            <text:p text:style-name="P85">Витрати на нарахування резерву покриття втрат від неповернених позичок</text:p>
          </table:table-cell>
          <table:table-cell table:style-name="Таблиця11.A2" office:value-type="string">
            <text:p text:style-name="P86">394</text:p>
          </table:table-cell>
          <table:table-cell table:style-name="Таблиця11.C2" office:value-type="string">
            <text:p text:style-name="P86">121</text:p>
          </table:table-cell>
        </table:table-row>
        <table:table-row table:style-name="Таблиця11.1">
          <table:table-cell table:style-name="Таблиця11.A2" office:value-type="string">
            <text:p text:style-name="P93"><text:span text:style-name="T15">Витрати на нарахування резерву покриття втрат від неповернених позичок кредитних спілок</text:span></text:p>
          </table:table-cell>
          <table:table-cell table:style-name="Таблиця11.A2" office:value-type="string">
            <text:p text:style-name="P86">14</text:p>
          </table:table-cell>
          <table:table-cell table:style-name="Таблиця11.C2" office:value-type="string">
            <text:p text:style-name="P86"/>
          </table:table-cell>
        </table:table-row>
        <table:table-row table:style-name="Таблиця11.1">
          <table:table-cell table:style-name="Таблиця11.A2" office:value-type="string">
            <text:p text:style-name="P93"><text:span text:style-name="T15">Витрати на нарахування резерву сумнівних боргів на іншу дебіторську заборгованість</text:span></text:p>
          </table:table-cell>
          <table:table-cell table:style-name="Таблиця11.A2" office:value-type="string">
            <text:p text:style-name="P86"/>
          </table:table-cell>
          <table:table-cell table:style-name="Таблиця11.C2" office:value-type="string">
            <text:p text:style-name="P86"/>
          </table:table-cell>
        </table:table-row>
        <table:table-row table:style-name="Таблиця11.1">
          <table:table-cell table:style-name="Таблиця11.A2" office:value-type="string">
            <text:p text:style-name="P93"><text:span text:style-name="T15">Витрати на інформаційні послуги</text:span></text:p>
          </table:table-cell>
          <table:table-cell table:style-name="Таблиця11.A2" office:value-type="string">
            <text:p text:style-name="P86">71</text:p>
          </table:table-cell>
          <table:table-cell table:style-name="Таблиця11.C2" office:value-type="string">
            <text:p text:style-name="P86">57</text:p>
          </table:table-cell>
        </table:table-row>
        <table:table-row table:style-name="Таблиця11.1">
          <table:table-cell table:style-name="Таблиця11.A2" office:value-type="string">
            <text:p text:style-name="P85">Витрати на утримання та обслуговування орендованих основних засобів</text:p>
          </table:table-cell>
          <table:table-cell table:style-name="Таблиця11.A2" office:value-type="string">
            <text:p text:style-name="P86">55</text:p>
          </table:table-cell>
          <table:table-cell table:style-name="Таблиця11.C2" office:value-type="string">
            <text:p text:style-name="P86">183</text:p>
          </table:table-cell>
        </table:table-row>
        <table:table-row table:style-name="Таблиця11.1">
          <table:table-cell table:style-name="Таблиця11.A2" office:value-type="string">
            <text:p text:style-name="P93"><text:span text:style-name="T15">Витрати пов</text:span><text:span text:style-name="T25">’</text:span><text:span text:style-name="T15">язані з залученням коштів</text:span></text:p>
          </table:table-cell>
          <table:table-cell table:style-name="Таблиця11.A2" office:value-type="string">
            <text:p text:style-name="P86">739</text:p>
          </table:table-cell>
          <table:table-cell table:style-name="Таблиця11.C2" office:value-type="string">
            <text:p text:style-name="P86">1124</text:p>
          </table:table-cell>
        </table:table-row>
        <table:table-row table:style-name="Таблиця11.1">
          <table:table-cell table:style-name="Таблиця11.A2" office:value-type="string">
            <text:p text:style-name="P85">Витрати на нарахування внесків до асоціацій</text:p>
          </table:table-cell>
          <table:table-cell table:style-name="Таблиця11.A2" office:value-type="string">
            <text:p text:style-name="P86">13</text:p>
          </table:table-cell>
          <table:table-cell table:style-name="Таблиця11.C2" office:value-type="string">
            <text:p text:style-name="P86">39</text:p>
          </table:table-cell>
        </table:table-row>
        <table:table-row table:style-name="Таблиця11.1">
          <table:table-cell table:style-name="Таблиця11.A2" office:value-type="string">
            <text:p text:style-name="P93"><text:span text:style-name="T15">Разом інші операційні витрати</text:span></text:p>
          </table:table-cell>
          <table:table-cell table:style-name="Таблиця11.A2" office:value-type="string">
            <text:p text:style-name="P89">1286</text:p>
          </table:table-cell>
          <table:table-cell table:style-name="Таблиця11.C2" office:value-type="string">
            <text:p text:style-name="P89">1524</text:p>
          </table:table-cell>
        </table:table-row>
      </table:table>
      <text:p text:style-name="P2"/>
      <text:p text:style-name="P2"/>
      <text:p text:style-name="P57"><text:span text:style-name="Строгий1"><text:span text:style-name="T2"><text:s text:c="4"/>Примітка 6 <text:s/></text:span></text:span></text:p>
      <text:p text:style-name="P15"><text:span text:style-name="Строгий1"><text:span text:style-name="T6">Інформація, що підтверджує статті, подані у звіті про рух грошових коштів</text:span></text:span><text:span text:style-name="Строгий1"><text:span text:style-name="T2"> (за прямим методом)</text:span></text:span></text:p>
      <text:p text:style-name="P2"><text:span text:style-name="Строгий1"><text:span text:style-name="T2"><text:s text:c="5"/>Примітка 6.1 <text:s/></text:span></text:span><text:span text:style-name="Строгий1"><text:span text:style-name="T6"><text:s/>Надходження фінансових установ від повернення позик</text:span></text:span><text:span text:style-name="Строгий1"><text:span text:style-name="T2"> (рядок 3055)</text:span></text:span></text:p>
      <text:p text:style-name="P27"><text:span text:style-name="Строгий1"><text:span text:style-name="T2"><text:s/>У статті Надходження фінансових установ від повернення позик кредитна спілка відображає погашення по основній сумі кредитів, здійснені грошовими коштами.</text:span></text:span></text:p>
      <text:p text:style-name="P2"><text:span text:style-name="Строгий1"><text:span text:style-name="T2"><text:s text:c="5"/>Примітка 6.2 <text:s/></text:span></text:span><text:span text:style-name="Строгий1"><text:span text:style-name="T6">Інші надходження</text:span></text:span><text:span text:style-name="Строгий1"><text:span text:style-name="T2"> (рядок 3095)</text:span></text:span></text:p>
      <text:p text:style-name="P24"><text:span text:style-name="Строгий1"><text:span text:style-name="T2">Деталізація статті інші надходження наведена в таблиці :</text:span></text:span></text:p>
      <text:p text:style-name="P56"><text:span text:style-name="Строгий1"><text:span text:style-name="T2">тис.грн.</text:span></text:span></text:p>
      <table:table table:name="Таблиця12" table:style-name="Таблиця12">
        <table:table-column table:style-name="Таблиця12.A"/>
        <table:table-column table:style-name="Таблиця12.B"/>
        <table:table-column table:style-name="Таблиця12.C"/>
        <table:table-row table:style-name="Таблиця12.1">
          <table:table-cell table:style-name="Таблиця12.A1" office:value-type="string">
            <text:p text:style-name="P93"><text:span text:style-name="T15">Найменування показника</text:span></text:p>
          </table:table-cell>
          <table:table-cell table:style-name="Таблиця12.A1" office:value-type="string">
            <text:p text:style-name="P25"><text:span text:style-name="Строгий1"><text:span text:style-name="T2">на 31.12.2022 р.</text:span></text:span></text:p>
          </table:table-cell>
          <table:table-cell table:style-name="Таблиця12.C1" office:value-type="string">
            <text:p text:style-name="P25"><text:span text:style-name="Строгий1"><text:span text:style-name="T2">на 31.12.2021р.</text:span></text:span></text:p>
          </table:table-cell>
        </table:table-row>
        <table:table-row table:style-name="Таблиця12.1">
          <table:table-cell table:style-name="Таблиця12.A2" office:value-type="string">
            <text:p text:style-name="P93"><text:span text:style-name="T15">Сплачені проценти за кредитами</text:span></text:p>
          </table:table-cell>
          <table:table-cell table:style-name="Таблиця12.A2" office:value-type="string">
            <text:p text:style-name="P87">612</text:p>
          </table:table-cell>
          <table:table-cell table:style-name="Таблиця12.C2" office:value-type="string">
            <text:p text:style-name="P87">2067</text:p>
          </table:table-cell>
        </table:table-row>
        <table:table-row table:style-name="Таблиця12.1">
          <table:table-cell table:style-name="Таблиця12.A2" office:value-type="string">
            <text:p text:style-name="P85">Внесення додаткових пайових внесків</text:p>
          </table:table-cell>
          <table:table-cell table:style-name="Таблиця12.A2" office:value-type="string">
            <text:p text:style-name="P86"/>
          </table:table-cell>
          <table:table-cell table:style-name="Таблиця12.C2" office:value-type="string">
            <text:p text:style-name="P86"/>
          </table:table-cell>
        </table:table-row>
        <table:table-row table:style-name="Таблиця12.1">
          <table:table-cell table:style-name="Таблиця12.A2" office:value-type="string">
            <text:p text:style-name="P85">Відшкодування судових витрат</text:p>
          </table:table-cell>
          <table:table-cell table:style-name="Таблиця12.A2" office:value-type="string">
            <text:p text:style-name="P86"/>
          </table:table-cell>
          <table:table-cell table:style-name="Таблиця12.C2" office:value-type="string">
            <text:p text:style-name="P86"/>
          </table:table-cell>
        </table:table-row>
        <table:table-row table:style-name="Таблиця12.1">
          <table:table-cell table:style-name="Таблиця12.A2" office:value-type="string">
            <text:p text:style-name="P85">Інші надходження</text:p>
          </table:table-cell>
          <table:table-cell table:style-name="Таблиця12.A2" office:value-type="string">
            <text:p text:style-name="P87">12062</text:p>
          </table:table-cell>
          <table:table-cell table:style-name="Таблиця12.C2" office:value-type="string">
            <text:p text:style-name="P87">6384</text:p>
          </table:table-cell>
        </table:table-row>
        <table:table-row table:style-name="Таблиця12.1">
          <table:table-cell table:style-name="Таблиця12.A2" office:value-type="string">
            <text:p text:style-name="P85">Разом інших надходжень</text:p>
          </table:table-cell>
          <table:table-cell table:style-name="Таблиця12.A2" office:value-type="string">
            <text:p text:style-name="P87">12674</text:p>
          </table:table-cell>
          <table:table-cell table:style-name="Таблиця12.C2" office:value-type="string">
            <text:p text:style-name="P87">8451</text:p>
          </table:table-cell>
        </table:table-row>
      </table:table>
      <text:p text:style-name="P2"/>
      <text:p text:style-name="P2"><text:span text:style-name="Строгий1"><text:span text:style-name="T2"><text:tab/> <text:s text:c="7"/>Примітка 6.3 </text:span></text:span><text:span text:style-name="Строгий1"><text:span text:style-name="T6">Витрачання на оплату Товарів (робіт,послуг)</text:span></text:span><text:span text:style-name="Строгий1"><text:span text:style-name="T2"> (рядок 3100)</text:span></text:span></text:p>
      <text:p text:style-name="P27"><text:span text:style-name="Строгий1"><text:span text:style-name="T2"><text:s text:c="8"/>У статті Витрачання на оплату Товарів (робіт,послуг) кредитна спілка відображає сплачені грошові кошти постачальникам за послуги, товарно-матеріальні цінності, роботи, необхідні для забезпечення діяльності кредитної спілки, що склали за <text:s text:c="2"/>2022 рік <text:s/>170 тис. грн.</text:span></text:span></text:p>
      <text:p text:style-name="P2"><text:span text:style-name="Строгий1"><text:span text:style-name="T2"><text:s text:c="10"/>Примітка 6.4 </text:span></text:span><text:span text:style-name="Строгий1"><text:span text:style-name="T6"><text:s/>Витрачання на оплату праці </text:span></text:span><text:span text:style-name="Строгий1"><text:span text:style-name="T2"><text:s text:c="3"/>(рядок 3105) </text:span></text:span></text:p>
      <text:p text:style-name="P27"><text:soft-page-break/><text:span text:style-name="Строгий1"><text:span text:style-name="T2"><text:s text:c="9"/>У статті Витрачання на оплату праці кредитна спілка фактично зазначає виплачені грошові кошти на оплату праці працівників, що склали за <text:s/>2022 рік <text:s/>204 тис. грн.</text:span></text:span></text:p>
      <text:p text:style-name="P2"><text:span text:style-name="Строгий1"><text:span text:style-name="T2"><text:s text:c="10"/>Примітка 6.5 <text:s text:c="2"/></text:span></text:span><text:span text:style-name="Строгий1"><text:span text:style-name="T6">Витрачання на оплату відрахувань на соціальні заходи</text:span></text:span><text:span text:style-name="Строгий1"><text:span text:style-name="T2"> (рядок 3110)</text:span></text:span></text:p>
      <text:p text:style-name="P27"><text:span text:style-name="Строгий1"><text:span text:style-name="T2"><text:tab/> <text:s text:c="6"/>У статті Витрачання на оплату відрахувань на соціальні заходи кредитна спілка фактично відображає <text:s/>сплачену суму єдиного соціального внеску, що склала за <text:s text:c="3"/>2022 рік на суму 29 тис. грн.</text:span></text:span></text:p>
      <text:p text:style-name="P15"><text:span text:style-name="Строгий1"><text:span text:style-name="T2"><text:s text:c="6"/>Примітка 6.6 <text:s text:c="2"/></text:span></text:span><text:span text:style-name="Строгий1"><text:span text:style-name="T6"><text:s/>Витрачання на оплату зобов'язань <text:s/>з інших податків і зборів</text:span></text:span><text:span text:style-name="Строгий1"><text:span text:style-name="T2"> (рядок 3115)</text:span></text:span></text:p>
      <text:p text:style-name="P27"><text:span text:style-name="Строгий1"><text:span text:style-name="T2"><text:s text:c="7"/>У статті <text:s/>Витрачання на оплату зобов'язань <text:s/>з інших податків і зборів зазначаються фактично направлені грошові потоки на оплату податку з доходів фізичних осіб, військового збору та інших податків, обов'язкових платежів, що склали за <text:s text:c="2"/>2022 рік <text:s text:c="2"/>на суму 19 тис. грн.</text:span></text:span></text:p>
      <text:p text:style-name="P2"><text:span text:style-name="Строгий1"><text:span text:style-name="T2"><text:s text:c="9"/>Примітка 6.7 <text:s/></text:span></text:span><text:span text:style-name="Строгий1"><text:span text:style-name="T6"><text:s/>Інші витрачання </text:span></text:span><text:span text:style-name="Строгий1"><text:span text:style-name="T2"><text:s text:c="3"/>(рядки 3190)</text:span></text:span></text:p>
      <text:p text:style-name="P29"><text:span text:style-name="Строгий1"><text:span text:style-name="T2"><text:s text:c="8"/>Деталізація даної статті наведена в таблиці:</text:span></text:span></text:p>
      <text:p text:style-name="P54"><text:span text:style-name="Строгий1"><text:span text:style-name="T2">тис.грн.</text:span></text:span></text:p>
      <table:table table:name="Таблиця13" table:style-name="Таблиця13">
        <table:table-column table:style-name="Таблиця13.A"/>
        <table:table-column table:style-name="Таблиця13.B"/>
        <table:table-column table:style-name="Таблиця13.C"/>
        <table:table-row table:style-name="Таблиця13.1">
          <table:table-cell table:style-name="Таблиця13.A1" office:value-type="string">
            <text:p text:style-name="P85">Найменування показника</text:p>
          </table:table-cell>
          <table:table-cell table:style-name="Таблиця13.A1" office:value-type="string">
            <text:p text:style-name="P47"><text:span text:style-name="Строгий1"><text:span text:style-name="T2">на 31.12.2022 р.</text:span></text:span></text:p>
          </table:table-cell>
          <table:table-cell table:style-name="Таблиця13.C1" office:value-type="string">
            <text:p text:style-name="P47"><text:span text:style-name="Строгий1"><text:span text:style-name="T2">на 31.12.2021р.</text:span></text:span></text:p>
          </table:table-cell>
        </table:table-row>
        <table:table-row table:style-name="Таблиця13.1">
          <table:table-cell table:style-name="Таблиця13.A2" office:value-type="string">
            <text:p text:style-name="P85">Повернення додаткового пайового внеску членам кредитної спілки</text:p>
          </table:table-cell>
          <table:table-cell table:style-name="Таблиця13.A2" office:value-type="string">
            <text:p text:style-name="P86"/>
          </table:table-cell>
          <table:table-cell table:style-name="Таблиця13.C2" office:value-type="string">
            <text:p text:style-name="P86"/>
          </table:table-cell>
        </table:table-row>
        <table:table-row table:style-name="Таблиця13.1">
          <table:table-cell table:style-name="Таблиця13.A2" office:value-type="string">
            <text:p text:style-name="P93"><text:span text:style-name="T15">Сплата судового збору</text:span></text:p>
          </table:table-cell>
          <table:table-cell table:style-name="Таблиця13.A2" office:value-type="string">
            <text:p text:style-name="P86"/>
          </table:table-cell>
          <table:table-cell table:style-name="Таблиця13.C2" office:value-type="string">
            <text:p text:style-name="P86"/>
          </table:table-cell>
        </table:table-row>
        <table:table-row table:style-name="Таблиця13.1">
          <table:table-cell table:style-name="Таблиця13.A2" office:value-type="string">
            <text:p text:style-name="P85">Інші витрачання</text:p>
          </table:table-cell>
          <table:table-cell table:style-name="Таблиця13.A2" office:value-type="string">
            <text:p text:style-name="P87">12560</text:p>
          </table:table-cell>
          <table:table-cell table:style-name="Таблиця13.C2" office:value-type="string">
            <text:p text:style-name="P87">7952</text:p>
          </table:table-cell>
        </table:table-row>
        <table:table-row table:style-name="Таблиця13.1">
          <table:table-cell table:style-name="Таблиця13.A2" office:value-type="string">
            <text:p text:style-name="P85">Всього</text:p>
          </table:table-cell>
          <table:table-cell table:style-name="Таблиця13.A2" office:value-type="string">
            <text:p text:style-name="P87">12560</text:p>
          </table:table-cell>
          <table:table-cell table:style-name="Таблиця13.C2" office:value-type="string">
            <text:p text:style-name="P96">7952</text:p>
          </table:table-cell>
        </table:table-row>
      </table:table>
      <text:p text:style-name="P2"><text:span text:style-name="T6"><text:s/></text:span><text:span text:style-name="Строгий1"><text:span text:style-name="T2"><text:s text:c="2"/></text:span></text:span></text:p>
      <text:p text:style-name="P57"><text:span text:style-name="Строгий1"><text:span text:style-name="T2"><text:s text:c="5"/>Примітка 7 </text:span></text:span></text:p>
      <text:p text:style-name="P54"><text:span text:style-name="Строгий1"><text:span text:style-name="T6">Інформація, що підтверджує статті, подані у Звіті про власний капітал </text:span></text:span></text:p>
      <text:p text:style-name="P33"><text:span text:style-name="Строгий1"><text:span text:style-name="T6"><text:s text:c="9"/></text:span></text:span><text:span text:style-name="Строгий1"><text:span text:style-name="T2"><text:s text:c="2"/>У Звіті про власний капітал кредитна спілка відображає рух власного капіталу в розрізі складових капіталу, визнаного відповідно до МСФЗ.</text:span></text:span></text:p>
      <text:p text:style-name="P29"><text:span text:style-name="Строгий1"><text:span text:style-name="T2"><text:s text:c="12"/>Станом на 31.12.2022 р. власний капітал складається із :</text:span></text:span></text:p>
      <text:list xml:id="list1737859235" text:style-name="WW8Num8">
        <text:list-item>
          <text:p text:style-name="P28"><text:span text:style-name="Строгий1"><text:span text:style-name="T2">зареєстрованого пайового капіталу на суму 18 тис. грн.</text:span></text:span></text:p>
        </text:list-item>
        <text:list-item>
          <text:p text:style-name="P28"><text:span text:style-name="Строгий1"><text:span text:style-name="T2">додаткового капіталу на суму 6 тис. грн.</text:span></text:span></text:p>
        </text:list-item>
        <text:list-item>
          <text:p text:style-name="P28"><text:span text:style-name="Строгий1"><text:span text:style-name="T2">резервного капіталу на суму 1442 тис. грн.</text:span></text:span></text:p>
        </text:list-item>
        <text:list-item>
          <text:p text:style-name="P28"><text:span text:style-name="Строгий1"><text:span text:style-name="T2">непокритого збитку на суму — 1038 тис. грн.</text:span></text:span></text:p>
        </text:list-item>
      </text:list>
      <text:p text:style-name="P30"><text:span text:style-name="Строгий1"><text:span text:style-name="T2">всього за розділом «Власний капітал» на сум 428 тис.грн.</text:span></text:span></text:p>
      <text:p text:style-name="P30"><text:span text:style-name="Строгий1"><text:span text:style-name="T2">Примітка 8 <text:s/></text:span></text:span></text:p>
      <text:p text:style-name="P57"><text:span text:style-name="Строгий1"><text:span text:style-name="T2"><text:s text:c="18"/></text:span></text:span><text:span text:style-name="Строгий1"><text:span text:style-name="T6">Умовні зобов'язання та умовні активи</text:span></text:span></text:p>
      <text:p text:style-name="P15"><text:span text:style-name="Строгий1"><text:span text:style-name="T2"><text:s text:c="11"/>Станом на 31.12.2022 р. кредитна спілка не ідентифікує умовних зобов'язань та умовних активів у розумінні МСБО 37. <text:s text:c="17"/></text:span></text:span></text:p>
      <text:p text:style-name="P15"><text:span text:style-name="Строгий1"><text:span text:style-name="T2"><text:s text:c="6"/>Примітка 9 <text:s text:c="4"/></text:span></text:span></text:p>
      <text:p text:style-name="P57"><text:span text:style-name="Строгий1"><text:span text:style-name="T6"><text:s text:c="18"/>Події після дати балансу</text:span></text:span></text:p>
      <text:p text:style-name="P15"><text:span text:style-name="Строгий1"><text:span text:style-name="T2"><text:s text:c="11"/>Датою затвердження фінансової звітності кредитна спілка визначає 27.02.2023р. Це дата розгляду та затвердження фінансової звітності спостережною радою до подання до регулятора та публікації, що в розумінні МСБО 10 є датою затвердження до випуску.</text:span></text:span></text:p>
      <text:p text:style-name="P27"><text:soft-page-break/><text:span text:style-name="Строгий1"><text:span text:style-name="T2"><text:s text:c="11"/>З 01.01.2023р. по 27.02.2023р. кредитна спілка не ідентифікувала подій, які б вимагали коригування після звітного періоду та які не вимагають коригування після звітного періоду в розумінні МСБО 10.</text:span></text:span></text:p>
      <text:p text:style-name="P2"><text:span text:style-name="Строгий1"><text:span text:style-name="T2"><text:s text:c="5"/></text:span></text:span></text:p>
      <text:p text:style-name="P2"><text:span text:style-name="Строгий1"><text:span text:style-name="T2"><text:s text:c="5"/>Голова Правління<text:tab/><text:tab/> <text:s text:c="65"/>Лариса ОБОЗНА</text:span></text:span></text:p>
      <text:p text:style-name="P2"><text:span text:style-name="Строгий1"><text:span text:style-name="T2"><text:s text:c="5"/>Головний бухгалтер <text:tab/><text:tab/> <text:s text:c="53"/>Олена СІРУК<text:tab/><text:tab/><text:tab/></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Unicode MS" svg:font-family="'Arial Unicode MS'" style:font-family-generic="system" style:font-pitch="variable"/>
    <style:font-face style:name="Arial Unicode MS1" svg:font-family="'Arial Unicode MS'"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Arial Unicode MS'"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uk" fo:country="UA" style:letter-kerning="true" style:font-name-asian="NSimSun" style:font-size-asian="10.5pt" style:language-asian="zh" style:country-asian="CN" style:font-name-complex="Arial Unicode M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uk" fo:country="UA" style:letter-kerning="true" style:font-name-asian="NSimSun" style:font-size-asian="10.5pt" style:language-asian="zh" style:country-asian="CN" style:font-name-complex="Arial Unicode M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Unicode MS1" style:font-family-complex="'Arial Unicode MS'" style:font-family-generic-complex="swiss" style:language-complex="zxx" style:country-complex="none"/>
    </style:style>
    <style:style style:name="Содержимое_20_таблицы" style:display-name="Содержимое таблицы" style:family="paragraph" style:parent-style-name="Standard">
      <style:paragraph-properties text:number-lines="false" text:line-number="0"/>
    </style:style>
    <style:style style:name="Строгий1" style:family="text">
      <style:text-properties fo:font-weight="bold" style:font-weight-asian="bold" style:font-weight-complex="bold"/>
    </style:style>
    <style:style style:name="WW8Num1z0" style:family="text">
      <style:text-properties style:font-name="Symbol" fo:font-family="Symbol" style:font-family-generic="roman" style:font-pitch="variable" style:font-charset="x-symbol" fo:language="uk" fo:country="UA" style:font-name-complex="Symbol" style:font-family-complex="Symbol" style:font-family-generic-complex="roman" style:font-pitch-complex="variable" style:font-charset-complex="x-symbol"/>
    </style:style>
    <style:style style:name="Основной_20_шрифт_20_абзаца1" style:display-name="Основной шрифт абзаца1" style:family="text"/>
    <style:style style:name="rvts9" style:family="text" style:parent-style-name="Основной_20_шрифт_20_абзаца1"/>
    <style:style style:name="WW8Num2z0" style:family="text"/>
    <style:style style:name="WW8Num2z1" style:family="text"/>
    <style:style style:name="WW8Num2z2" style:family="text">
      <style:text-properties fo:color="#000000" loext:opacity="100%" fo:language="uk" fo:country="UA" fo:font-weight="normal" style:font-name-asian="Times New Roman" style:font-family-asian="'Times New Roman'" style:font-family-generic-asian="roman" style:font-pitch-asian="variable" style:language-asian="ru" style:country-asian="RU" style:font-weight-asian="normal" style:font-weight-complex="normal"/>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loext:opacity="100%" style:font-name="Symbol" fo:font-family="Symbol" style:font-family-generic="roman" style:font-pitch="variable" style:font-charset="x-symbol" fo:language="uk" fo:country="UA" style:font-name-complex="Symbol" style:font-family-complex="Symbol" style:font-family-generic-complex="roman" style:font-pitch-complex="variable" style:font-charset-complex="x-symbol"/>
    </style:style>
    <style:style style:name="WW8Num3z1" style:family="text">
      <style:text-properties style:font-name="OpenSymbol" fo:font-family="OpenSymbol, 'Arial Unicode MS'" style:font-pitch="variable" style:font-name-complex="OpenSymbol" style:font-family-complex="OpenSymbol, 'Arial Unicode MS'" style:font-pitch-complex="variable"/>
    </style:style>
    <style:style style:name="WW8Num4z0" style:family="text"/>
    <style:style style:name="WW8Num4z1" style:family="text"/>
    <style:style style:name="WW8Num4z2" style:family="text">
      <style:text-properties fo:color="#000000" loext:opacity="100%" fo:language="uk" fo:country="UA" fo:font-weight="normal" style:font-name-asian="Times New Roman" style:font-family-asian="'Times New Roman'" style:font-family-generic-asian="roman" style:font-pitch-asian="variable" style:language-asian="ru" style:country-asian="RU" style:font-weight-asian="normal" style:font-weight-complex="normal"/>
    </style:style>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text-properties fo:color="#000000" loext:opacity="100%" fo:language="uk" fo:country="UA" fo:font-weight="normal" style:font-name-asian="Times New Roman" style:font-family-asian="'Times New Roman'" style:font-family-generic-asian="roman" style:font-pitch-asian="variable" style:font-weight-asian="normal" style:font-weight-complex="normal"/>
    </style:style>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text-properties fo:color="#000000" loext:opacity="100%" fo:language="uk" fo:country="UA" style:font-name-asian="Times New Roman" style:font-family-asian="'Times New Roman'" style:font-family-generic-asian="roman" style:font-pitch-asian="variable"/>
    </style:style>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text-properties fo:color="#000000" loext:opacity="100%" fo:language="uk" fo:country="UA" fo:font-weight="normal" style:font-name-asian="Times New Roman" style:font-family-asian="'Times New Roman'" style:font-family-generic-asian="roman" style:font-pitch-asian="variable" style:font-weight-asian="normal" style:font-weight-complex="normal"/>
    </style:style>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color="#000000" loext:opacity="100%" style:font-name="Times New Roman" fo:font-family="'Times New Roman'" style:font-family-generic="roman" style:font-pitch="variable" fo:language="uk" fo:country="UA"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fo:text-indent="-0.635cm" fo:margin-left="2.771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z1"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z2" loext:num-list-format="%1%.%2%.%3%." style:num-suffix="." style:num-format="1" text:start-value="5"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2z3"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2z4"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2z5"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2z6"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2z7"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2z8"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3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3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3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3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3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loext:num-list-format="%1%.%2%.%3%" style:num-format="1" text:start-value="7"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5z2" loext:num-list-format="%1%.%2%.%3%" style:num-format="1" text:start-value="8"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5z3"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5z4"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5z5"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5z6"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5z7"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5z8"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6z2" loext:num-list-format="%1%.%2%.%3%" style:num-format="1" text:start-value="9"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6z3"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6z4"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6z5"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6z6"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6z7"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6z8"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loext:num-list-format="%1%.%2%." style:num-suffix="." style:num-format="1" text:start-value="2"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7z2" loext:num-list-format="%1%.%2%.%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7z3"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7z4"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7z5"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7z6"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7z7"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7z8"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fo:text-indent="-0.635cm" fo:margin-left="0.609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3-06-05T15:17:02.732000000</meta:creation-date>
    <dc:date>2023-06-05T15:19:21.430000000</dc:date>
    <meta:editing-duration>PT2M18S</meta:editing-duration>
    <meta:editing-cycles>1</meta:editing-cycles>
    <meta:document-statistic meta:table-count="10" meta:image-count="0" meta:object-count="0" meta:page-count="13" meta:paragraph-count="373" meta:word-count="3864" meta:character-count="30429" meta:non-whitespace-character-count="25369"/>
    <meta:generator>LibreOffice/7.2.2.2$Windows_X86_64 LibreOffice_project/02b2acce88a210515b4a5bb2e46cbfb63fe97d56</meta:generator>
  </office:meta>
</office:document-meta>
</file>